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jpeg" manifest:full-path="Pictures/9fbbb131fe5a9eef73f48aab9281e1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xt:tirana_23:tirana_23_en"/>Zu den <text:a xlink:type="simple" xlink:href="https://stefanbudian.de/doku.php?id=logbuch" text:style-name="Internet_20_link" text:visited-style-name="Visited_20_Internet_20_Link">Reiseberichten</text:a></text:p>
      <text:p text:style-name="Text_20_body"><draw:a xlink:type="simple" xlink:href="https://stefanbudian.de/doku.php?id=text:tirana_23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 <text:a xlink:type="simple" xlink:href="#text:tirana_23:tirana_23_en" text:style-name="Local_20_link" text:visited-style-name="Visited_20_Local_20_Link">Array</text:a></text:p>
      <text:h text:style-name="Heading_20_1" text:outline-level="1"><text:bookmark-start text:name="__RefHeading___tirana_albania_1"/><text:bookmark-start text:name="tirana_albania"/>2023: Tirana, Albania<text:bookmark-end text:name="__RefHeading___tirana_albania_1"/><text:bookmark-end text:name="tirana_albania"/></text:h>
      <text:p text:style-name="Text_20_body"><text:span text:style-name="Emphasis"><text:span text:style-name="Strong_20_Emphasis">( 17 - 23 September 2023)</text:span></text:span><text:line-break/></text:p>
      <text:p text:style-name="Text_20_body"><draw:frame draw:style-name="mediacenter" draw:name="1" text:anchor-type="paragraph" draw:z-index="1" svg:width="15.875cm" svg:height="9.2604166666667cm"><draw:image xlink:href="Pictures/9fbbb131fe5a9eef73f48aab9281e195.jpg" xlink:type="simple" xlink:show="embed" xlink:actuate="onLoad"/></draw:frame></text:p>
      <text:h text:style-name="Heading_20_2" text:outline-level="2"><text:bookmark-start text:name="__RefHeading___september_departure_2"/><text:bookmark-start text:name="september_departure"/>17 September, Departure<text:bookmark-end text:name="__RefHeading___september_departure_2"/><text:bookmark-end text:name="september_departure"/></text:h>
      <text:p text:style-name="Text_20_body">Last year</text:p>
      <text:p text:style-name="Horizontal_20_Line"/>
      <text:p text:style-name="Text_20_body">Zu den <text:a xlink:type="simple" xlink:href="https://stefanbudian.de/doku.php?id=logbuch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xt:tirana_23:tirana_23_en</dc:title>
  </office:meta>
</office:document-meta>
</file>