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f77850d8008c15ec0bccae2be87c5b61.png"/>
  <manifest:file-entry manifest:media-type="image/png" manifest:full-path="Pictures/d6d9bff1fbd22e140b5e69dba8882e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sonanzraeume:resonanzraum_25-014_hu"/>To the overview <text:a xlink:type="simple" xlink:href="https://stefanbudian.de/doku.php?id=resonanzraeume" text:style-name="Internet_20_link" text:visited-style-name="Visited_20_Internet_20_Link">“Resonanzräume der Usien“</text:a> <text:line-break/>
<text:a xlink:type="simple" xlink:href="https://stefanbudian.de/doku.php?id=resonanzraeume:resonanzraum_25-013_en" text:style-name="Internet_20_link" text:visited-style-name="Visited_20_Internet_20_Link">&lt;&lt; previous</text:a> | <text:a xlink:type="simple" xlink:href="https://stefanbudian.de/doku.php?id=resonanzraeume:resonanzraum_25-015_en" text:style-name="Internet_20_link" text:visited-style-name="Visited_20_Internet_20_Link">next &gt;&gt;</text:a><text:line-break/></text:p>
      <text:p text:style-name="Text_20_body"><draw:a xlink:type="simple" xlink:href="https://stefanbudian.de/doku.php?id=resonanzraeume:resonanzraum_25-014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 <draw:a xlink:type="simple" xlink:href="https://stefanbudian.de/doku.php?id=resonanzraeume:resonanzraum_25-014_en"><draw:frame draw:style-name="media" draw:name=" english Legend" text:anchor-type="as-char" draw:z-index="0" svg:width="0.79375cm"><draw:text-box><text:p text:style-name="legendcenter"><draw:frame draw:style-name="media" draw:name=" english" text:anchor-type="as-char" draw:z-index="1" svg:width="0.79375cm" svg:height="0.396875cm"><draw:image xlink:href="Pictures/523fec53d985cd71f5a229e7874797e2.png" xlink:type="simple" xlink:show="embed" xlink:actuate="onLoad"/></draw:frame> english</text:p></draw:text-box></draw:frame></draw:a>
<draw:a xlink:type="simple" xlink:href="https://stefanbudian.de/doku.php?id=resonanzraeume:resonanzraum_25-014_pl"><draw:frame draw:style-name="media" draw:name=" polski Legend" text:anchor-type="as-char" draw:z-index="0" svg:width="0.79375cm"><draw:text-box><text:p text:style-name="legendcenter"><draw:frame draw:style-name="media" draw:name=" polski" text:anchor-type="as-char" draw:z-index="2" svg:width="0.79375cm" svg:height="0.49741666666667cm"><draw:image xlink:href="Pictures/f77850d8008c15ec0bccae2be87c5b61.png" xlink:type="simple" xlink:show="embed" xlink:actuate="onLoad"/></draw:frame> polski</text:p></draw:text-box></draw:frame></draw:a>
<text:a xlink:type="simple" xlink:href="#resonanzraeume:resonanzraum_25-014_hu" text:style-name="Local_20_link" text:visited-style-name="Visited_20_Local_20_Link">Array</text:a></text:p>
      <text:h text:style-name="Heading_20_3" text:outline-level="3"><text:bookmark-start text:name="__RefHeading___szoba_a_beszelgetes_amely_majdnem_el_sem_kezdodoett_1"/><text:bookmark-start text:name="szoba_a_beszelgetes_amely_majdnem_el_sem_kezdodoett"/>14. Szoba — A beszélgetés, amely majdnem el sem kezdődött<text:bookmark-end text:name="__RefHeading___szoba_a_beszelgetes_amely_majdnem_el_sem_kezdodoett_1"/><text:bookmark-end text:name="szoba_a_beszelgetes_amely_majdnem_el_sem_kezdodoett"/></text:h>
      <text:p text:style-name="Text_20_body"><text:span text:style-name=""><text:span text:style-name="Emphasis">



Egy kisvárosban, Észak-Magyarországon, valahol a Zempléni dombok között él Tamás és László.

Tamás a városi múzeumban dolgozik levéltárosként.
Régi térképek, poros könyvek, történetek, amelyeket már senki sem mesél el.

László egy kis mérnöki irodát vezet — stabilan, sikeresen, hallgatagon.

Útjaik ritkán keresztezik egymást.

Mégis, mindketten hordoznak magukban egy hasonló nyugtalanságot, amire nincs szavuk.

Nem csupán a politika, nem csupán a rádióból áradó hangos szólamok.
Hanem a folyamatos óvatosság.

Milyen könnyen félrecsúszhat ma egy mondat?
Mennyit szabad kimondani abból, amit valójában gondol az ember?

Egy szombat délután véletlenül találkoznak egy kiállításon.

Egy képernyőn egy Wandelbild bontakozik ki:
olajfesték-rétegek egymásra simulnak, lágy átmenetek, egymás után sikló színek, világos kezdet és vég nélkül.

Csendben állnak egymás mellett.

Aztán Tamás megszólal — inkább a térnek, mint Lászlónak címezve:

„Nem tudja, hol kezdődik — mégis nyugalmat áraszt.”

László rövid tétovázás után bólint:

„Talán épp ez hiányzik nekünk.”

Tovább beszélgetnek.
Színekről, vonalakról, átmenetekről, a folyamatosan változó kép előtti megállásról.
Nem szólnak politikáról.
Nem szólnak származásról.

És egy pillanatra valami szavakon túli történik.
Nem egyetértés. Nem azonos vélemény.
Csak a csendes érzés: lehet egymás mellett lenni — ítélet nélkül.

Amikor elindulnak, útjaik külön maradnak.
De magukkal visznek egy halk örömöt:
Még mindig lehetséges találkozni — még most is.

<text:line-break/>

</text:span></text:span></text:p>
      <text:p text:style-name="Text_20_body"><draw:frame draw:style-name="medialeft" draw:name="resonanz_25-014 Legend" text:anchor-type="paragraph" draw:z-index="0" svg:width="15.875cm"><draw:text-box><text:p text:style-name="legendcenter"><draw:frame draw:style-name="medialeft" draw:name="resonanz_25-014" text:anchor-type="paragraph" draw:z-index="3" svg:width="15.875cm" svg:height="11.140887207703cm"><draw:image xlink:href="Pictures/d6d9bff1fbd22e140b5e69dba8882ee8.png" xlink:type="simple" xlink:show="embed" xlink:actuate="onLoad"/></draw:frame>resonanz_25-014</text:p></draw:text-box></draw:frame></text:p>
      <text:p text:style-name="Horizontal_20_Line"/>
      <text:p text:style-name="Text_20_body">To the overview <text:a xlink:type="simple" xlink:href="https://stefanbudian.de/doku.php?id=resonanzraeume" text:style-name="Internet_20_link" text:visited-style-name="Visited_20_Internet_20_Link">Resonanzräume der Us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onanzraeume:resonanzraum_25-014_hu</dc:title>
  </office:meta>
</office:document-meta>
</file>