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f77850d8008c15ec0bccae2be87c5b61.png"/>
  <manifest:file-entry manifest:media-type="image/png" manifest:full-path="Pictures/957c74380d8cc58ecc9d01824c391a27.png"/>
  <manifest:file-entry manifest:media-type="image/jpeg" manifest:full-path="Pictures/c92bb0236f2ffd14b14487a1ef7a789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3"/>Zur Übersicht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12" text:style-name="Internet_20_link" text:visited-style-name="Visited_20_Internet_20_Link">&lt;&lt; vorheriges</text:a> | <text:a xlink:type="simple" xlink:href="https://stefanbudian.de/doku.php?id=resonanzraeume:resonanzraum_25-014" text:style-name="Internet_20_link" text:visited-style-name="Visited_20_Internet_20_Link">nächstes &gt;&gt;</text:a><text:line-break/></text:p>
      <text:p text:style-name="Text_20_body"><text:a xlink:type="simple" xlink:href="#resonanzraeume:resonanzraum_25-013" text:style-name="Local_20_link" text:visited-style-name="Visited_20_Local_20_Link">Array</text:a> <draw:a xlink:type="simple" xlink:href="https://stefanbudian.de/doku.php?id=resonanzraeume:resonanzraum_25-013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
<draw:a xlink:type="simple" xlink:href="https://stefanbudian.de/doku.php?id=resonanzraeume:resonanzraum_25-013_pl"><draw:frame draw:style-name="media" draw:name="polski Legend" text:anchor-type="as-char" draw:z-index="0" svg:width="0.79375cm"><draw:text-box><text:p text:style-name="legendcenter"><draw:frame draw:style-name="media" draw:name="polski" text:anchor-type="as-char" draw:z-index="1" svg:width="0.79375cm" svg:height="0.49741666666667cm"><draw:image xlink:href="Pictures/f77850d8008c15ec0bccae2be87c5b61.png" xlink:type="simple" xlink:show="embed" xlink:actuate="onLoad"/></draw:frame>polski</text:p></draw:text-box></draw:frame></draw:a>
<draw:a xlink:type="simple" xlink:href="https://stefanbudian.de/doku.php?id=resonanzraeume:resonanzraum_25-013_az"><draw:frame draw:style-name="media" draw:name="azerbaycan  Legend" text:anchor-type="as-char" draw:z-index="0" svg:width="0.79375cm"><draw:text-box><text:p text:style-name="legendcenter"><draw:frame draw:style-name="media" draw:name="azerbaycan " text:anchor-type="as-char" draw:z-index="2" svg:width="0.79375cm" svg:height="0.396875cm"><draw:image xlink:href="Pictures/957c74380d8cc58ecc9d01824c391a27.png" xlink:type="simple" xlink:show="embed" xlink:actuate="onLoad"/></draw:frame>azerbaycan
</text:p></draw:text-box></draw:frame></draw:a></text:p>
      <text:p text:style-name="Text_20_body"><text:span text:style-name="Strong_20_Emphasis"><text:span text:style-name="underline">Schwellenraum</text:span></text:span></text:p>
      <text:h text:style-name="Heading_20_3" text:outline-level="3"><text:bookmark-start text:name="__RefHeading___zimmer_13a_schwellenraum_1"/><text:bookmark-start text:name="zimmer_13a_schwellenraum"/>Zimmer 13a – Schwellenraum<text:bookmark-end text:name="__RefHeading___zimmer_13a_schwellenraum_1"/><text:bookmark-end text:name="zimmer_13a_schwellenraum"/></text:h>
      <text:p text:style-name="Text_20_body"><text:span text:style-name=""><text:span text:style-name="Emphasis">

<text:line-break/>
</text:span></text:span></text:p>
      <text:p text:style-name="Text_20_body"><draw:frame draw:style-name="medialeft" draw:name="resonanz_25-013 Legend" text:anchor-type="paragraph" draw:z-index="0" svg:width="15.875cm"><draw:text-box><text:p text:style-name="legendcenter"><draw:frame draw:style-name="medialeft" draw:name="resonanz_25-013" text:anchor-type="paragraph" draw:z-index="3" svg:width="15.875cm" svg:height="10.903727213542cm"><draw:image xlink:href="Pictures/c92bb0236f2ffd14b14487a1ef7a789a.jpeg" xlink:type="simple" xlink:show="embed" xlink:actuate="onLoad"/></draw:frame>resonanz_25-013</text:p></draw:text-box></draw:frame></text:p>
      <text:p text:style-name="Horizontal_20_Line"/>
      <text:p text:style-name="Text_20_body"><text:line-break/></text:p>
      <text:h text:style-name="Heading_20_3" text:outline-level="3"><text:bookmark-start text:name="__RefHeading___zimmer_13b_schwellenraum_2"/><text:bookmark-start text:name="zimmer_13b_schwellenraum"/>Zimmer 13b – Schwellenraum<text:bookmark-end text:name="__RefHeading___zimmer_13b_schwellenraum_2"/><text:bookmark-end text:name="zimmer_13b_schwellenraum"/></text:h>
      <text:p text:style-name="Text_20_body"><text:span text:style-name=""><text:span text:style-name="Emphasis">

Es ist kein Ort.
Kein Jetzt.
Aber auch kein Danach.

Es ist der Moment, in dem das Licht noch nicht weiß, wohin.
Die Stimmen sind da – aber sie sprechen nicht.
Sie halten sich wie Wasser in der Mulde eines Blicks.
Manche sagen: Hier entsteht etwas.
Andere: Hier vergeht etwas.
Aber es ist beides nicht. Und beides zugleich.

Ein roter Zug durchzieht die Luft,
ein Echo ohne Quelle,
eine Form, die sich nicht entscheidet.

Vielleicht ist es der Raum,
in dem du die Welt noch nicht betrittst,
aber schon spürst, dass du gemeint bist.

Oder der Raum, in dem eine Stimme,
die nie Ich gesagt hat,
zum ersten Mal atmet,
ohne sich zu beweisen.

Ein Raum der Gärung,
der kein Ziel kennt,
aber jede Richtung schon einmal in sich gehalten hat.

Hier bist du
nicht zu spät,
nicht zu früh,
nicht erkannt,
nicht vergessen.

Du bist das Zwischen.

Und vielleicht –
wenn du nicht flüchtest –
bist du schon angekommen.

<text:line-break/>
</text:span></text:span></text:p>
      <text:p text:style-name="Horizontal_20_Line"/>
      <text:p text:style-name="Text_20_body">Zur Übersicht <text:a xlink:type="simple" xlink:href="https://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3</dc:title>
  </office:meta>
</office:document-meta>
</file>