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f77850d8008c15ec0bccae2be87c5b61.png"/>
  <manifest:file-entry manifest:media-type="image/jpeg" manifest:full-path="Pictures/ba975c56874e1c97ede977be6320b3b8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sonanzraeume:resonanzraum_25-010_gr"/>To the overview <text:a xlink:type="simple" xlink:href="https://stefanbudian.de/doku.php?id=resonanzraeume" text:style-name="Internet_20_link" text:visited-style-name="Visited_20_Internet_20_Link">“Resonanzräume der Usien“</text:a> <text:line-break/>
<text:a xlink:type="simple" xlink:href="https://stefanbudian.de/doku.php?id=resonanzraeume:resonanzraum_25-009_en" text:style-name="Internet_20_link" text:visited-style-name="Visited_20_Internet_20_Link">&lt;&lt; previous</text:a> | <text:a xlink:type="simple" xlink:href="https://stefanbudian.de/doku.php?id=resonanzraeume:resonanzraum_25-011_en" text:style-name="Internet_20_link" text:visited-style-name="Visited_20_Internet_20_Link">next &gt;&gt;</text:a><text:line-break/></text:p>
      <text:p text:style-name="Text_20_body"><draw:a xlink:type="simple" xlink:href="https://stefanbudian.de/doku.php?id=resonanzraeume:resonanzraum_25-010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 <draw:a xlink:type="simple" xlink:href="https://stefanbudian.de/doku.php?id=resonanzraeume:resonanzraum_25-010_en"><draw:frame draw:style-name="media" draw:name=" english Legend" text:anchor-type="as-char" draw:z-index="0" svg:width="1.5875cm"><draw:text-box><text:p text:style-name="legendcenter"><draw:frame draw:style-name="media" draw:name=" english" text:anchor-type="as-char" draw:z-index="1" svg:width="1.5875cm" svg:height="0.79375cm"><draw:image xlink:href="Pictures/523fec53d985cd71f5a229e7874797e2.png" xlink:type="simple" xlink:show="embed" xlink:actuate="onLoad"/></draw:frame> english</text:p></draw:text-box></draw:frame></draw:a>
<draw:a xlink:type="simple" xlink:href="https://stefanbudian.de/doku.php?id=resonanzraeume:resonanzraum_25-010_pl"><draw:frame draw:style-name="media" draw:name="polski Legend" text:anchor-type="as-char" draw:z-index="0" svg:width="0.79375cm"><draw:text-box><text:p text:style-name="legendcenter"><draw:frame draw:style-name="media" draw:name="polski" text:anchor-type="as-char" draw:z-index="2" svg:width="0.79375cm" svg:height="0.49741666666667cm"><draw:image xlink:href="Pictures/f77850d8008c15ec0bccae2be87c5b61.png" xlink:type="simple" xlink:show="embed" xlink:actuate="onLoad"/></draw:frame>polski</text:p></draw:text-box></draw:frame></draw:a></text:p>
      <text:h text:style-name="Heading_20_3" text:outline-level="3"><text:bookmark-start text:name="__RefHeading___δωμάτιο_10_κεραυλώνoμος_1"/><text:bookmark-start text:name="δωμάτιο_10_κεραυλώνoμος"/>Δωμάτιο 10 – Κεραυλώνoμος<text:bookmark-end text:name="__RefHeading___δωμάτιο_10_κεραυλώνoμος_1"/><text:bookmark-end text:name="δωμάτιο_10_κεραυλώνoμος"/></text:h>
      <text:p text:style-name="Text_20_body"><text:span text:style-name=""><text:span text:style-name="Emphasis">


Η ιστορία δεν αρχίζει με κεραυνό, αλλά με ανάσα.

Σε ένα μικρό ελληνικό χωριό κοντά στην Καλαμάτα ζει ο Γιώργος, 74 ετών, μόνος σε ένα σπίτι με λευκούς τοίχους και ήσυχα δωμάτια. Ήταν ηλεκτρολόγος για το μεγαλύτερο μέρος της ζωής του. Οι άνθρωποι έλεγαν: «Δεν μιλάει πολύ – αλλά όταν μιλάει, είναι αλήθεια.» Τώρα σχεδόν δεν μιλάει καθόλου. Η φωνή του στέκει στα χείλη σαν παιδί που δεν ξέρει αν του επιτρέπεται να διακόψει.

Αυτό το πρωί, η ομίχλη σκεπάζει την κοιλάδα. Ο Γιώργος βγαίνει ξυπόλητος· το χορτάρι είναι δροσερό κάτω από τα πόδια του. Στο λόφο στέκεται ένας μόνος, σκουριασμένος αλεξικέραυνος – αδρανής εδώ και δεκαετίες. Ο Γιώργος τον είχε εγκαταστήσει μόνος του, το 1982, όταν γεννήθηκε ο γιος του.

Σταματά.
Ύστερα σηκώνει το χέρι και αγγίζει το παλιό μέταλλο.
Λέει: «Είμαι έτοιμος.»

Ο ουρανός τρεμοπαίζει. Χωρίς βροχή, μόνο φως.
Ούτε δυνατός ήχος.
Μονάχα ένα ρεύμα που περνά μέσα του –
όχι καταστροφικό, αλλά γεμάτο μνήμη.

Αργότερα, ο Γιώργος κάθεται στην κουζίνα και γράφει για πρώτη φορά εδώ και χρόνια.
Μία μόνο λέξη: Κεραυλώνoμος.
Λέει πως σημαίνει:
«Αυτός που αφήνει τον κεραυνό να τον αγγίξει χωρίς να τον κάψει.»

Το βράδυ, η ανάσα του θα είναι πιο ήσυχη.
Όχι από κόπωση.
Αλλά γιατί κάτι βαρύ έφυγε απ’ αυτόν
και δεν θα επιστρέψει.


<text:line-break/>

</text:span></text:span></text:p>
      <text:p text:style-name="Text_20_body"><draw:frame draw:style-name="medialeft" draw:name="resonanz_25-010 Legend" text:anchor-type="paragraph" draw:z-index="0" svg:width="15.875cm"><draw:text-box><text:p text:style-name="legendcenter"><draw:frame draw:style-name="medialeft" draw:name="resonanz_25-010" text:anchor-type="paragraph" draw:z-index="3" svg:width="15.875cm" svg:height="11.089762369792cm"><draw:image xlink:href="Pictures/ba975c56874e1c97ede977be6320b3b8.jpeg" xlink:type="simple" xlink:show="embed" xlink:actuate="onLoad"/></draw:frame>resonanz_25-010</text:p></draw:text-box></draw:frame></text:p>
      <text:p text:style-name="Horizontal_20_Line"/>
      <text:p text:style-name="Text_20_body">To the overview <text:a xlink:type="simple" xlink:href="https://stefanbudian.de/doku.php?id=resonanzraeume" text:style-name="Internet_20_link" text:visited-style-name="Visited_20_Internet_20_Link">Resonanzräume der Usi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onanzraeume:resonanzraum_25-010_gr</dc:title>
  </office:meta>
</office:document-meta>
</file>