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e44d0d68909f2104abc067b90113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quarantaene"/>Ich möchte die Entwicklungen in meiner Nachbarschaft während der Covid19-Zeit darstellen und dokumentieren. Dafür habe ich hier ein virtuelles Gemeinschaftszentrum eingerichtet, das man über das Bild unten (anklicken oder tippen) besuchen kann.<text:line-break/>
Dort dann mit Maus, Scrollrad oder Fingern ausprobieren, was man alles machen kann. Zum Beispiel führen die beiden oberen Bilder auf der blauen Fläche zu Malerei-Ausstellungen von Martin Güttler oder mir.<text:line-break/>
Viel Spaß!</text:p>
      <text:p text:style-name="Text_20_body"><draw:a xlink:type="simple" xlink:href="http://www.stefanbudian.de/V4/index.html?s=pano28218&amp;skipintro=true"><draw:frame draw:style-name="mediacenter" draw:name="In der V4-Anlage ansehen Legend" text:anchor-type="paragraph" draw:z-index="0" svg:width="21.510625cm" style:rel-width="100%"><draw:text-box><text:p text:style-name="legendcenter"><draw:frame draw:style-name="mediacenter" draw:name="In der V4-Anlage ansehen" text:anchor-type="paragraph" draw:z-index="0" svg:width="21.510625cm" style:rel-width="100%" svg:height="15.689791666667cm" style:rel-height="scale"><draw:image xlink:href="Pictures/0ae44d0d68909f2104abc067b9011356.jpg" xlink:type="simple" xlink:show="embed" xlink:actuate="onLoad"/></draw:frame>In der V4-Anlage ansehen</text:p></draw:text-box></draw:frame></draw:a></text:p>
      <text:p text:style-name="Text_20_body">Einzelseiten:</text:p>
      <text:p text:style-name="Text_20_body"><text:a xlink:type="simple" xlink:href="https://stefanbudian.de/doku.php?id=qarantaene:galerie" text:style-name="Internet_20_link" text:visited-style-name="Visited_20_Internet_20_Link">Galer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quarantaene</dc:title>
  </office:meta>
</office:document-meta>
</file>