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qarantaene:vogeltraenke"/><text:bookmark-start text:name="__RefHeading___vogeltraenke_1"/><text:bookmark-start text:name="vogeltraenke"/>Vogeltränke<text:bookmark-end text:name="__RefHeading___vogeltraenke_1"/><text:bookmark-end text:name="vogeltraenke"/></text:h>
      <text:p text:style-name="Text_20_body">Wegen der derzeitigen Trockenheit helfen Wasserschalen auf dem Balkon oder im Garten den kleinen Tieren derzeit sehr. Hier unsere Varianten:<text:line-break/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5.2916666666667cm" svg:height="5.2916666666667cm"><draw:image xlink:href="/kunden/homepages/12/d240592307/htdocs/stefanbudian/data/media/qarantaene/vogeltraenke_02_michael_czepluch_1.jpg" xlink:type="simple" xlink:show="embed" xlink:actuate="onLoad"/></draw:frame>  </text:p>
          </table:table-cell>
          <table:table-cell office:value-type="string" table:style-name="tablecell">
            <text:p text:style-name="tablealignleft"> Michael Czepluch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" text:anchor-type="as-char" draw:z-index="1" svg:width="5.2916666666667cm" svg:height="5.2916666666667cm"><draw:image xlink:href="/kunden/homepages/12/d240592307/htdocs/stefanbudian/data/media/qarantaene/vogeltraenke_03_lara_antonin1_.jpg" xlink:type="simple" xlink:show="embed" xlink:actuate="onLoad"/></draw:frame>      </text:p>
          </table:table-cell>
          <table:table-cell office:value-type="string" table:style-name="tablecell">
            <text:p text:style-name="tablealignleft"> Lara:<text:line-break/>gestaltet von Antonin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5.2916666666667cm" svg:height="5.2916666666667cm"><draw:image xlink:href="/kunden/homepages/12/d240592307/htdocs/stefanbudian/data/media/qarantaene/vogeltraenke_04_lara_antonin2_.jpg" xlink:type="simple" xlink:show="embed" xlink:actuate="onLoad"/></draw:frame>     </text:p>
          </table:table-cell>
          <table:table-cell office:value-type="string" table:style-name="tablecell">
            <text:p text:style-name="tablealignleft"> Lara:<text:line-break/>gestaltet von Antonin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3" text:anchor-type="as-char" draw:z-index="3" svg:width="5.2916666666667cm" svg:height="5.2916666666667cm"><draw:image xlink:href="/kunden/homepages/12/d240592307/htdocs/stefanbudian/data/media/qarantaene/vogeltraenke_05_yvonne_1.jpg" xlink:type="simple" xlink:show="embed" xlink:actuate="onLoad"/></draw:frame>           </text:p>
          </table:table-cell>
          <table:table-cell office:value-type="string" table:style-name="tablecell">
            <text:p text:style-name="tablealignleft"> Yvonne:<text:line-break/>kleine Wasseroasen in meinem Garten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5.2916666666667cm" svg:height="5.2916666666667cm"><draw:image xlink:href="/kunden/homepages/12/d240592307/htdocs/stefanbudian/data/media/qarantaene/vogeltraenke_06_cristina_1.jpg" xlink:type="simple" xlink:show="embed" xlink:actuate="onLoad"/></draw:frame>         </text:p>
          </table:table-cell>
          <table:table-cell office:value-type="string" table:style-name="tablecell">
            <text:p text:style-name="tablealignleft"> Cristina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5" text:anchor-type="as-char" draw:z-index="5" svg:width="5.2916666666667cm" svg:height="5.2916666666667cm"><draw:image xlink:href="/kunden/homepages/12/d240592307/htdocs/stefanbudian/data/media/qarantaene/vogeltraenke_07_yvonne_2.jpg" xlink:type="simple" xlink:show="embed" xlink:actuate="onLoad"/></draw:frame>           </text:p>
          </table:table-cell>
          <table:table-cell office:value-type="string" table:style-name="tablecell">
            <text:p text:style-name="tablealignleft"> Ynonne:<text:line-break/>noch ein Wasserspiel in meinem Garten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qarantaene:vogeltraenke</dc:title>
  </office:meta>
</office:document-meta>
</file>