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23fec53d985cd71f5a229e7874797e2.png"/>
  <manifest:file-entry manifest:media-type="image/png" manifest:full-path="Pictures/e6432de53aae9890a90ebad25b296110.png"/>
  <manifest:file-entry manifest:media-type="image/png" manifest:full-path="Pictures/e4cb54ffb861645d822a9a4ec15cc692.png"/>
  <manifest:file-entry manifest:media-type="image/jpeg" manifest:full-path="Pictures/fb0e3d8af55bfb9a3669d29f140ec94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narva:stimmen:start" text:style-name="Local_20_link" text:visited-style-name="Visited_20_Local_20_Link">Array</text:a>
<draw:a xlink:type="simple" xlink:href="https://stefanbudian.de/doku.php?id=narva:gb:start"><draw:frame draw:style-name="media" draw:name="English Legend" text:anchor-type="as-char" draw:z-index="0" svg:width="0.79375cm"><draw:text-box><text:p text:style-name="legendcenter"><draw:frame draw:style-name="media" draw:name="English" text:anchor-type="as-char" draw:z-index="0" svg:width="0.79375cm" svg:height="0.396875cm"><draw:image xlink:href="Pictures/523fec53d985cd71f5a229e7874797e2.png" xlink:type="simple" xlink:show="embed" xlink:actuate="onLoad"/></draw:frame>English</text:p></draw:text-box></draw:frame></draw:a>
<draw:a xlink:type="simple" xlink:href="https://stefanbudian.de/doku.php?id=narva:ru:start"><draw:frame draw:style-name="media" draw:name="Русский Legend" text:anchor-type="as-char" draw:z-index="0" svg:width="0.79375cm"><draw:text-box><text:p text:style-name="legendcenter"><draw:frame draw:style-name="media" draw:name="Русский" text:anchor-type="as-char" draw:z-index="1" svg:width="0.79375cm" svg:height="0.530225cm"><draw:image xlink:href="Pictures/e6432de53aae9890a90ebad25b296110.png" xlink:type="simple" xlink:show="embed" xlink:actuate="onLoad"/></draw:frame>Русский</text:p></draw:text-box></draw:frame></draw:a>
<draw:a xlink:type="simple" xlink:href="https://stefanbudian.de/doku.php?id=narva:ee:start"><draw:frame draw:style-name="media" draw:name="Eesti Legend" text:anchor-type="as-char" draw:z-index="0" svg:width="0.79375cm"><draw:text-box><text:p text:style-name="legendcenter"><draw:frame draw:style-name="media" draw:name="Eesti" text:anchor-type="as-char" draw:z-index="2" svg:width="0.79375cm" svg:height="0.50711805555556cm"><draw:image xlink:href="Pictures/e4cb54ffb861645d822a9a4ec15cc692.png" xlink:type="simple" xlink:show="embed" xlink:actuate="onLoad"/></draw:frame>Eesti</text:p></draw:text-box></draw:frame></draw:a></text:p>
      <text:h text:style-name="Heading_20_1" text:outline-level="1"><text:bookmark text:name="narva:stimmen:start"/><text:bookmark-start text:name="__RefHeading___narva_stimmen_an_der_grenze_2025_1"/><text:bookmark-start text:name="narva_stimmen_an_der_grenze_2025"/>Narva – Stimmen an der Grenze (2025)<text:bookmark-end text:name="__RefHeading___narva_stimmen_an_der_grenze_2025_1"/><text:bookmark-end text:name="narva_stimmen_an_der_grenze_2025"/></text:h>
      <text:p text:style-name="Text_20_body"><text:span text:style-name="Strong_20_Emphasis">Eine künstlerische Verdichtung realer Diskurse</text:span></text:p>
      <text:p text:style-name="Text_20_body"><text:span text:style-name="Strong_20_Emphasis">Narva</text:span> ist kein Randort — sie ist ein Schnittpunkt: Sprache, Geschichte und Politik treffen hier unmittelbar aufeinander.  
Dieses Projekt versammelt fiktional verdichtete Stimmen aus Narva, um schwer zugängliche Perspektiven hörbar zu machen und ein Feld für Begegnung und Überprüfung zu eröffnen.</text:p>
      <text:p text:style-name="Text_20_body"><draw:a xlink:type="simple" xlink:href="https://stefanbudian.de/doku.php?id=narva:stimmen_uebersicht"><draw:frame draw:style-name="mediaright" draw:name="Zur Übersicht der Stimmen Legend" text:anchor-type="paragraph" draw:z-index="0" svg:width="7.9375cm"><draw:text-box><text:p text:style-name="legendcenter"><draw:frame draw:style-name="mediaright" draw:name="Zur Übersicht der Stimmen" text:anchor-type="paragraph" draw:z-index="3" svg:width="7.9375cm" svg:height="5.6345326834862cm"><draw:image xlink:href="Pictures/fb0e3d8af55bfb9a3669d29f140ec94c.jpg" xlink:type="simple" xlink:show="embed" xlink:actuate="onLoad"/></draw:frame>Zur Übersicht der Stimmen</text:p></draw:text-box></draw:frame></draw:a></text:p>
      <text:p text:style-name="Text_20_body"><text:span text:style-name="Strong_20_Emphasis">Was Sie hier finden:</text:span></text:p>
      <text:list text:style-name="List_20_1" text:continue-numbering="false">
        <text:list-item>
          <text:p text:style-name="List_20_1_Content_First"> <text:a xlink:type="simple" xlink:href="https://stefanbudian.de/doku.php?id=narva:stimmen_uebersicht" text:style-name="Internet_20_link" text:visited-style-name="Visited_20_Internet_20_Link">Eine Sammlung von 11 „Stimmen“</text:a> — fiktionale Dialoge/Monologe, die typische Perspektiven repräsentieren. Die Texte sind künstlerische Verdichtungen, keine wortwörtlichen Dokumentationen.  </text:p>
        </text:list-item>
        <text:list-item>
          <text:p text:style-name="List_20_1_Content_Last"> Backstage-Material: <text:a xlink:type="simple" xlink:href="https://stefanbudian.de/doku.php?id=narva:methode" text:style-name="Internet_20_link" text:visited-style-name="Visited_20_Internet_20_Link">Methodik, Quellen</text:a>, <text:a xlink:type="simple" xlink:href="https://stefanbudian.de/doku.php?id=narva:kooperation_mit_ki" text:style-name="Internet_20_link" text:visited-style-name="Visited_20_Internet_20_Link">Ethische Reflexion</text:a>. </text:p>
        </text:list-item>
      </text:list>
      <text:h text:style-name="Heading_20_3" text:outline-level="3"><text:bookmark-start text:name="__RefHeading___einleitung_2"/><text:bookmark-start text:name="einleitung"/>Einleitung:<text:bookmark-end text:name="__RefHeading___einleitung_2"/><text:bookmark-end text:name="einleitung"/></text:h>
      <text:p text:style-name="Text_20_body">Narva ist eine Stadt im Osten Estlands, direkt an der Grenze zu Russland.  
Rund 98 % der Bevölkerung sprechen Russisch als Muttersprache.  
Seit 2023 verschärfen neue Gesetze die Sprachpolitik: Russisch wird zunehmend aus Schulen, Behörden und dem öffentlichen Leben verdrängt.  
Die Stadt gilt daher als symbolischer Prüfstein der europäischen Integrations- und Sicherheitspolitik.</text:p>
      <text:p text:style-name="Text_20_body">Das Projekt <text:span text:style-name="Strong_20_Emphasis">„Narva – Stimmen an der Grenze“</text:span> untersucht diese Situation aus einer künstlerisch-forschenden Perspektive.  
Auf Grundlage öffentlicher Recherchen, Presseberichte und Analysen sind <text:span text:style-name="Strong_20_Emphasis">elf fiktional verdichtete „Stimmen“</text:span> entstanden,  
die typische Erfahrungen und Haltungen russisch- und estnischsprachiger Einwohner wiedergeben.</text:p>
      <text:p text:style-name="Text_20_body">Ziel ist es, durch Empathie, Kontextualisierung und dialogische Darstellung gesellschaftliche Komplexität erfahrbar zu machen –  
nicht durch journalistische Beweisführung, sondern durch erzählerische Annäherung.</text:p>
      <text:p text:style-name="Text_20_body">Die Arbeit entstand in Kooperation zwischen menschlicher Autorenschaft (<text:span text:style-name="Strong_20_Emphasis">Stefan Budian</text:span>) und KI-Assistenz (<text:span text:style-name="Strong_20_Emphasis">Noyan / ChatGPT-5 &amp; Euras / LeChat</text:span>) und versteht sich als Beitrag zu einem neuen Typus digitaler Erinnerungskultur:  
eine <text:span text:style-name="Strong_20_Emphasis">geteilte Autorschaft</text:span> zwischen Mensch und Maschine.</text:p>
      <text:p text:style-name="Plugin_Wrap_Paragraph_Centered"><text:a xlink:type="simple" xlink:href="https://stefanbudian.de/doku.php?id=narva:stimmen_uebersicht" text:style-name="Internet_20_link" text:visited-style-name="Visited_20_Internet_20_Link">→ die 11 Stimmen ansehen</text:a> | <text:a xlink:type="simple" xlink:href="https://stefanbudian.de/doku.php?id=narva:methode" text:style-name="Internet_20_link" text:visited-style-name="Visited_20_Internet_20_Link">→ Methode &amp; Quellen</text:a> | <text:a xlink:type="simple" xlink:href="https://stefanbudian.de/doku.php?id=narva:kooperation_mit_ki" text:style-name="Internet_20_link" text:visited-style-name="Visited_20_Internet_20_Link">→ Zusammenarbeit mit KI</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arva:stimmen:start</dc:title>
  </office:meta>
</office:document-meta>
</file>