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b0e3d8af55bfb9a3669d29f140ec94c.jpg"/>
  <manifest:file-entry manifest:media-type="image/jpeg" manifest:full-path="Pictures/9501806630c94be6728f1ec5b4d7e34d.jpg"/>
  <manifest:file-entry manifest:media-type="image/jpeg" manifest:full-path="Pictures/f749aa8fc9905114f8b87c7f4d0c11c7.jpg"/>
  <manifest:file-entry manifest:media-type="image/jpeg" manifest:full-path="Pictures/5094fc8af22a7c62ad254f63bce4f914.jpg"/>
  <manifest:file-entry manifest:media-type="image/jpeg" manifest:full-path="Pictures/654414ac5492b93af214780a1e05b44c.jpg"/>
  <manifest:file-entry manifest:media-type="image/jpeg" manifest:full-path="Pictures/f8f94f4d532ceab848ea23d9eddd391d.jpg"/>
  <manifest:file-entry manifest:media-type="image/jpeg" manifest:full-path="Pictures/7a9e681875f520c1c683094fff5c0713.jpg"/>
  <manifest:file-entry manifest:media-type="image/jpeg" manifest:full-path="Pictures/f23ae9b8ec7e68de30a39f6b45e77d73.jpg"/>
  <manifest:file-entry manifest:media-type="image/jpeg" manifest:full-path="Pictures/59b2107c0a6a625f9751443157adecbf.jpg"/>
  <manifest:file-entry manifest:media-type="image/jpeg" manifest:full-path="Pictures/3be3385c39ac03cc3afd856f9c9fb8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n_uebersicht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text:a xlink:type="simple" xlink:href="#narva:gb:stimmen_uebersicht" text:style-name="Local_20_link" text:visited-style-name="Visited_20_Local_20_Link">Array</text:a>
<draw:a xlink:type="simple" xlink:href="https://stefanbudian.de/doku.php?id=narva:ru:stimmen_uebersicht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1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stimmen_uebersicht"><draw:frame draw:style-name="media" draw:name="Eesti Legend" text:anchor-type="as-char" draw:z-index="0" svg:width="0.79375cm"><draw:text-box><text:p text:style-name="legendcenter"><draw:frame draw:style-name="media" draw:name="Eesti" text:anchor-type="as-char" draw:z-index="2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1" text:outline-level="1"><text:bookmark text:name="narva:gb:stimmen_uebersicht"/><text:bookmark-start text:name="__RefHeading___narva_voices_at_the_border_overview_1"/><text:bookmark-start text:name="narva_voices_at_the_border_overview"/>Narva – Voices at the Border (Overview)<text:bookmark-end text:name="__RefHeading___narva_voices_at_the_border_overview_1"/><text:bookmark-end text:name="narva_voices_at_the_border_overview"/></text:h>
      <text:p text:style-name="Text_20_body"><text:span text:style-name="Strong_20_Emphasis">An artistic condensation of real discourses</text:span></text:p>
      <text:h text:style-name="Heading_20_1" text:outline-level="1"><text:bookmark-start text:name="__RefHeading___who_belongs_to_estonia_2"/><text:bookmark-start text:name="who_belongs_to_estonia"/>“Who belongs to Estonia?”<text:bookmark-end text:name="__RefHeading___who_belongs_to_estonia_2"/><text:bookmark-end text:name="who_belongs_to_estonia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“Narva is not just a city. Narva is a question.”</text:span> <text:a xlink:type="simple" xlink:href="https://stefanbudian.de/doku.php?id=narva:gb:methode" text:style-name="Internet_20_link" text:visited-style-name="Visited_20_Internet_20_Link">*</text:a></text:p><text:p text:style-name="Text_20_body">Here you find <text:span text:style-name="Strong_20_Emphasis">voices of people</text:span> standing between <text:span text:style-name="Strong_20_Emphasis">language, politics, and identity</text:span>.  
<text:span text:style-name="Strong_20_Emphasis">Click on an image or title</text:span> to read the full dialogues.</text:p><text:p text:style-name="Text_20_body"><text:span text:style-name="Emphasis"><text:span text:style-name="Strong_20_Emphasis">Note:</text:span> The dialogues are freely inspired by real statements – based on <text:a xlink:type="simple" xlink:href="https://stefanbudian.de/doku.php?id=narva:gb:methode" text:style-name="Internet_20_link" text:visited-style-name="Visited_20_Internet_20_Link">media reports</text:a> and created in <text:a xlink:type="simple" xlink:href="https://stefanbudian.de/doku.php?id=narva:gb:kooperation_mit_ki" text:style-name="Internet_20_link" text:visited-style-name="Visited_20_Internet_20_Link">collaboration with AI</text:a> (Noyan / ChatGPT 5 | Euras / LeChat, 2025) as fictionalized conversations.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a xlink:type="simple" xlink:href="https://stefanbudian.de/doku.php?id=narva:gb:stimme_01"><draw:frame draw:style-name="media" draw:name="Voice 01 – Partition Wall Legend" text:anchor-type="as-char" draw:z-index="0" svg:width="7.9375cm"><draw:text-box><text:p text:style-name="legendcenter"><draw:frame draw:style-name="media" draw:name="Voice 01 – Partition Wall" text:anchor-type="as-char" draw:z-index="3" svg:width="7.9375cm" svg:height="5.6345326834862cm"><draw:image xlink:href="Pictures/fb0e3d8af55bfb9a3669d29f140ec94c.jpg" xlink:type="simple" xlink:show="embed" xlink:actuate="onLoad"/></draw:frame>Voice 01 – Partition Wall</text:p></draw:text-box></draw:frame></draw:a></text:p><text:p text:style-name="Text_20_body"><text:span text:style-name="Strong_20_Emphasis">01: Politician &amp; Resident:</text:span>
<text:a xlink:type="simple" xlink:href="https://stefanbudian.de/doku.php?id=narva:gb:stimme_01" text:style-name="Internet_20_link" text:visited-style-name="Visited_20_Internet_20_Link">“You create the division you fear.”</text:a>
—
<text:span text:style-name="Emphasis"><text:span text:style-name="Strong_20_Emphasis">A dialogue about belonging, security, and the question of who truly owns Estonia.</text:span></text:span></text:p></table:table-cell></table:table-row></table:table></draw:text-box></draw:frame></text:p>
      <text:p text:style-name="Text_20_body"><draw:frame draw:style-name="PluginODTAutoStyle_Frame_9_text_frame" draw:name="Frame3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a xlink:type="simple" xlink:href="https://stefanbudian.de/doku.php?id=narva:gb:stimme_02"><draw:frame draw:style-name="media" draw:name="Voice 02 – Nevertheless, Every Day Legend" text:anchor-type="as-char" draw:z-index="0" svg:width="7.9375cm"><draw:text-box><text:p text:style-name="legendcenter"><draw:frame draw:style-name="media" draw:name="Voice 02 – Nevertheless, Every Day" text:anchor-type="as-char" draw:z-index="4" svg:width="7.9375cm" svg:height="5.7211057692308cm"><draw:image xlink:href="Pictures/9501806630c94be6728f1ec5b4d7e34d.jpg" xlink:type="simple" xlink:show="embed" xlink:actuate="onLoad"/></draw:frame>Voice 02 – Nevertheless, Every Day</text:p></draw:text-box></draw:frame></draw:a></text:p><text:p text:style-name="Text_20_body"><text:span text:style-name="Strong_20_Emphasis">02: Teacher from Narva:</text:span>
<text:a xlink:type="simple" xlink:href="https://stefanbudian.de/doku.php?id=narva:gb:stimme_02" text:style-name="Internet_20_link" text:visited-style-name="Visited_20_Internet_20_Link">“What have we gained if we raise a generation that feels ashamed?”</text:a>
—
<text:span text:style-name="Emphasis"><text:span text:style-name="Strong_20_Emphasis">A teacher torn between duty and empathy – on integration, loss, and responsibility.</text:span></text:span></text:p></table:table-cell></table:table-row></table:table></draw:text-box></draw:frame></text:p>
      <text:p text:style-name="Text_20_body"><draw:frame draw:style-name="PluginODTAutoStyle_Frame_13_text_frame" draw:name="Frame4" text:anchor-type="paragraph" svg:width="433.701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a xlink:type="simple" xlink:href="https://stefanbudian.de/doku.php?id=narva:gb:stimme_03"><draw:frame draw:style-name="media" draw:name="Voice 03 – Unreachable Legend" text:anchor-type="as-char" draw:z-index="0" svg:width="7.9375cm"><draw:text-box><text:p text:style-name="legendcenter"><draw:frame draw:style-name="media" draw:name="Voice 03 – Unreachable" text:anchor-type="as-char" draw:z-index="5" svg:width="7.9375cm" svg:height="7.2720397579948cm"><draw:image xlink:href="Pictures/f749aa8fc9905114f8b87c7f4d0c11c7.jpg" xlink:type="simple" xlink:show="embed" xlink:actuate="onLoad"/></draw:frame>Voice 03 – Unreachable</text:p></draw:text-box></draw:frame></draw:a></text:p><text:p text:style-name="Text_20_body"><text:span text:style-name="Strong_20_Emphasis">03: Student Maksim:</text:span>
<text:a xlink:type="simple" xlink:href="https://stefanbudian.de/doku.php?id=narva:gb:stimme_03" text:style-name="Internet_20_link" text:visited-style-name="Visited_20_Internet_20_Link">“Why am I not allowed to be myself?”</text:a>
—
<text:span text:style-name="Emphasis"><text:span text:style-name="Strong_20_Emphasis">A 16-year-old about language, identity, and the silence of a generation.</text:span></text:span></text:p></table:table-cell></table:table-row></table:table></draw:text-box></draw:frame></text:p>
      <text:p text:style-name="Text_20_body"><draw:frame draw:style-name="PluginODTAutoStyle_Frame_17_text_frame" draw:name="Frame5" text:anchor-type="paragraph" svg:width="433.701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a xlink:type="simple" xlink:href="https://stefanbudian.de/doku.php?id=narva:gb:stimme_04"><draw:frame draw:style-name="media" draw:name="Voice 04 – Speechless Legend" text:anchor-type="as-char" draw:z-index="0" svg:width="7.9375cm"><draw:text-box><text:p text:style-name="legendcenter"><draw:frame draw:style-name="media" draw:name="Voice 04 – Speechless" text:anchor-type="as-char" draw:z-index="6" svg:width="7.9375cm" svg:height="10.886953551913cm"><draw:image xlink:href="Pictures/5094fc8af22a7c62ad254f63bce4f914.jpg" xlink:type="simple" xlink:show="embed" xlink:actuate="onLoad"/></draw:frame>Voice 04 – Speechless</text:p></draw:text-box></draw:frame></draw:a></text:p><text:p text:style-name="Text_20_body"><text:span text:style-name="Strong_20_Emphasis">04: Mother Jelena:</text:span>
<text:a xlink:type="simple" xlink:href="https://stefanbudian.de/doku.php?id=narva:gb:stimme_04" text:style-name="Internet_20_link" text:visited-style-name="Visited_20_Internet_20_Link">“The school has taken my child away.”</text:a>
—
<text:span text:style-name="Emphasis"><text:span text:style-name="Strong_20_Emphasis">A family caught between two languages – and the cost of adaptation.</text:span></text:span></text:p></table:table-cell></table:table-row></table:table></draw:text-box></draw:frame></text:p>
      <text:p text:style-name="Text_20_body"><draw:frame draw:style-name="PluginODTAutoStyle_Frame_21_text_frame" draw:name="Frame6" text:anchor-type="paragraph" svg:width="433.701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a xlink:type="simple" xlink:href="https://stefanbudian.de/doku.php?id=narva:gb:stimme_05"><draw:frame draw:style-name="media" draw:name="Voice 05 – Orientation Legend" text:anchor-type="as-char" draw:z-index="0" svg:width="7.9375cm"><draw:text-box><text:p text:style-name="legendcenter"><draw:frame draw:style-name="media" draw:name="Voice 05 – Orientation" text:anchor-type="as-char" draw:z-index="7" svg:width="7.9375cm" svg:height="6.2992529534399cm"><draw:image xlink:href="Pictures/654414ac5492b93af214780a1e05b44c.jpg" xlink:type="simple" xlink:show="embed" xlink:actuate="onLoad"/></draw:frame>Voice 05 – Orientation</text:p></draw:text-box></draw:frame></draw:a></text:p><text:p text:style-name="Text_20_body"><text:span text:style-name="Strong_20_Emphasis">05: Young Adult – Anna:</text:span>
<text:a xlink:type="simple" xlink:href="https://stefanbudian.de/doku.php?id=narva:gb:stimme_05" text:style-name="Internet_20_link" text:visited-style-name="Visited_20_Internet_20_Link">“I want a future, but where?”</text:a>
—
<text:span text:style-name="Emphasis"><text:span text:style-name="Strong_20_Emphasis">A young woman between departure, family, and the question of where the future begins.</text:span></text:span></text:p></table:table-cell></table:table-row></table:table></draw:text-box></draw:frame></text:p>
      <text:p text:style-name="Text_20_body"><draw:frame draw:style-name="PluginODTAutoStyle_Frame_25_text_frame" draw:name="Frame7" text:anchor-type="paragraph" svg:width="433.701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a xlink:type="simple" xlink:href="https://stefanbudian.de/doku.php?id=narva:gb:stimme_06"><draw:frame draw:style-name="media" draw:name="Voice 06 – Old House Legend" text:anchor-type="as-char" draw:z-index="0" svg:width="7.9375cm"><draw:text-box><text:p text:style-name="legendcenter"><draw:frame draw:style-name="media" draw:name="Voice 06 – Old House" text:anchor-type="as-char" draw:z-index="8" svg:width="7.9375cm" svg:height="4.084414845173cm"><draw:image xlink:href="Pictures/f8f94f4d532ceab848ea23d9eddd391d.jpg" xlink:type="simple" xlink:show="embed" xlink:actuate="onLoad"/></draw:frame>Voice 06 – Old House</text:p></draw:text-box></draw:frame></draw:a></text:p><text:p text:style-name="Text_20_body"><text:span text:style-name="Strong_20_Emphasis">06: Senior Residents and their Memories:</text:span>
<text:a xlink:type="simple" xlink:href="https://stefanbudian.de/doku.php?id=narva:gb:stimme_06" text:style-name="Internet_20_link" text:visited-style-name="Visited_20_Internet_20_Link">“I have seen Narva change.”</text:a>
—
<text:span text:style-name="Emphasis"><text:span text:style-name="Strong_20_Emphasis">An older inhabitant on memory, loss, and staying in a city that keeps transforming.</text:span></text:span></text:p></table:table-cell></table:table-row></table:table></draw:text-box></draw:frame></text:p>
      <text:p text:style-name="Text_20_body"><draw:frame draw:style-name="PluginODTAutoStyle_Frame_29_text_frame" draw:name="Frame8" text:anchor-type="paragraph" svg:width="433.701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a xlink:type="simple" xlink:href="https://stefanbudian.de/doku.php?id=narva:gb:stimme_07"><draw:frame draw:style-name="media" draw:name="Voice 07 – Dreams and Roots Legend" text:anchor-type="as-char" draw:z-index="0" svg:width="7.9375cm"><draw:text-box><text:p text:style-name="legendcenter"><draw:frame draw:style-name="media" draw:name="Voice 07 – Dreams and Roots" text:anchor-type="as-char" draw:z-index="9" svg:width="7.9375cm" svg:height="7.4607546801872cm"><draw:image xlink:href="Pictures/7a9e681875f520c1c683094fff5c0713.jpg" xlink:type="simple" xlink:show="embed" xlink:actuate="onLoad"/></draw:frame>Voice 07 – Dreams and Roots</text:p></draw:text-box></draw:frame></draw:a></text:p><text:p text:style-name="Text_20_body"><text:span text:style-name="Strong_20_Emphasis">07: Young Adult – Dimitri:</text:span>
<text:a xlink:type="simple" xlink:href="https://stefanbudian.de/doku.php?id=narva:gb:stimme_07" text:style-name="Internet_20_link" text:visited-style-name="Visited_20_Internet_20_Link">“I stay – because someone has to stay.”</text:a>
—
<text:span text:style-name="Emphasis"><text:span text:style-name="Strong_20_Emphasis">A young man on responsibility, hope, and belonging in Narva.</text:span></text:span></text:p></table:table-cell></table:table-row></table:table></draw:text-box></draw:frame></text:p>
      <text:p text:style-name="Text_20_body"><draw:frame draw:style-name="PluginODTAutoStyle_Frame_33_text_frame" draw:name="Frame9" text:anchor-type="paragraph" svg:width="433.701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a xlink:type="simple" xlink:href="https://stefanbudian.de/doku.php?id=narva:gb:stimme_08"><draw:frame draw:style-name="media" draw:name="Voice 08 – Overpower Legend" text:anchor-type="as-char" draw:z-index="0" svg:width="7.9375cm"><draw:text-box><text:p text:style-name="legendcenter"><draw:frame draw:style-name="media" draw:name="Voice 08 – Overpower" text:anchor-type="as-char" draw:z-index="10" svg:width="7.9375cm" svg:height="5.9512224352828cm"><draw:image xlink:href="Pictures/f23ae9b8ec7e68de30a39f6b45e77d73.jpg" xlink:type="simple" xlink:show="embed" xlink:actuate="onLoad"/></draw:frame>Voice 08 – Overpower</text:p></draw:text-box></draw:frame></draw:a></text:p><text:p text:style-name="Text_20_body"><text:span text:style-name="Strong_20_Emphasis">08: Economic Development &amp; Labor Market:</text:span>
<text:a xlink:type="simple" xlink:href="https://stefanbudian.de/doku.php?id=narva:gb:stimme_08" text:style-name="Internet_20_link" text:visited-style-name="Visited_20_Internet_20_Link">“We need opportunities.”</text:a>
—
<text:span text:style-name="Emphasis"><text:span text:style-name="Strong_20_Emphasis">A former factory worker on change, migration, and the search for renewed trust.</text:span></text:span></text:p></table:table-cell></table:table-row></table:table></draw:text-box></draw:frame></text:p>
      <text:p text:style-name="Text_20_body"><draw:frame draw:style-name="PluginODTAutoStyle_Frame_37_text_frame" draw:name="Frame10" text:anchor-type="paragraph" svg:width="433.701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a xlink:type="simple" xlink:href="https://stefanbudian.de/doku.php?id=narva:gb:stimme_09"><draw:frame draw:style-name="media" draw:name="Voice 09 – Withheld Legend" text:anchor-type="as-char" draw:z-index="0" svg:width="7.9375cm"><draw:text-box><text:p text:style-name="legendcenter"><draw:frame draw:style-name="media" draw:name="Voice 09 – Withheld" text:anchor-type="as-char" draw:z-index="11" svg:width="7.9375cm" svg:height="6.4339892227302cm"><draw:image xlink:href="Pictures/59b2107c0a6a625f9751443157adecbf.jpg" xlink:type="simple" xlink:show="embed" xlink:actuate="onLoad"/></draw:frame>Voice 09 – Withheld</text:p></draw:text-box></draw:frame></draw:a></text:p><text:p text:style-name="Text_20_body"><text:span text:style-name="Strong_20_Emphasis">09: Health &amp; Social Care:</text:span>
<text:a xlink:type="simple" xlink:href="https://stefanbudian.de/doku.php?id=narva:gb:stimme_09" text:style-name="Internet_20_link" text:visited-style-name="Visited_20_Internet_20_Link">“We need support.”</text:a>
—
<text:span text:style-name="Emphasis"><text:span text:style-name="Strong_20_Emphasis">A nurse speaking about closeness, overload, and quiet work at the margins.</text:span></text:span></text:p></table:table-cell></table:table-row></table:table></draw:text-box></draw:frame></text:p>
      <text:p text:style-name="Text_20_body"><draw:frame draw:style-name="PluginODTAutoStyle_Frame_41_text_frame" draw:name="Frame11" text:anchor-type="paragraph" svg:width="433.701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a xlink:type="simple" xlink:href="https://stefanbudian.de/doku.php?id=narva:gb:stimme_10"><draw:frame draw:style-name="media" draw:name="Voice 10 – Close Examination Legend" text:anchor-type="as-char" draw:z-index="0" svg:width="7.9375cm"><draw:text-box><text:p text:style-name="legendcenter"><draw:frame draw:style-name="media" draw:name="Voice 10 – Close Examination" text:anchor-type="as-char" draw:z-index="12" svg:width="7.9375cm" svg:height="5.1094550369949cm"><draw:image xlink:href="Pictures/3be3385c39ac03cc3afd856f9c9fb814.jpg" xlink:type="simple" xlink:show="embed" xlink:actuate="onLoad"/></draw:frame>Voice 10 – Close Examination</text:p></draw:text-box></draw:frame></draw:a></text:p><text:p text:style-name="Text_20_body"><text:span text:style-name="Strong_20_Emphasis">10: Environment &amp; Sustainability:</text:span>
<text:a xlink:type="simple" xlink:href="https://stefanbudian.de/doku.php?id=narva:gb:stimme_10" text:style-name="Internet_20_link" text:visited-style-name="Visited_20_Internet_20_Link">“We need a clean future.”</text:a>
—
<text:span text:style-name="Emphasis"><text:span text:style-name="Strong_20_Emphasis">A young urban environmental planner on responsibility, old burdens, and the slow work of renewal.</text:span></text:span></text:p></table:table-cell></table:table-row></table:table></draw:text-box></draw:frame></text:p>
      <text:p text:style-name="Text_20_body"><draw:frame draw:style-name="PluginODTAutoStyle_Frame_45_text_frame" draw:name="Frame12" text:anchor-type="paragraph" svg:width="433.701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a xlink:type="simple" xlink:href="https://stefanbudian.de/doku.php?id=narva:gb:stimme_11"><draw:frame draw:style-name="media" draw:name="Voice 11 – Echo Legend" text:anchor-type="as-char" draw:z-index="0" svg:width="7.9375cm"><draw:text-box><text:p text:style-name="legendcenter"><draw:frame draw:style-name="media" draw:name="Voice 11 – Echo" text:anchor-type="as-char" draw:z-index="13" svg:width="7.9375cm" svg:height="7.9375cm"><draw:image xlink:href="/kunden/homepages/12/d240592307/htdocs/stefanbudian/data/media/artwork/zeichnungen/narva/narva_11.jpg" xlink:type="simple" xlink:show="embed" xlink:actuate="onLoad"/></draw:frame>Voice 11 – Echo</text:p></draw:text-box></draw:frame></draw:a></text:p><text:p text:style-name="Text_20_body"><text:span text:style-name="Strong_20_Emphasis">11: Alternative – Student Maksim:</text:span>
<text:a xlink:type="simple" xlink:href="https://stefanbudian.de/doku.php?id=narva:gb:stimme_11" text:style-name="Internet_20_link" text:visited-style-name="Visited_20_Internet_20_Link">“Why am I not allowed to be myself?”</text:a>
—
<text:span text:style-name="Emphasis"><text:span text:style-name="Strong_20_Emphasis">A 16-year-old caught between two homelands – between language, belonging, and silence.</text:span></text:span></text:p></table:table-cell></table:table-row></table:table></draw:text-box></draw:frame></text:p>
      <text:p text:style-name="Text_20_body"><draw:frame draw:style-name="PluginODTAutoStyle_Frame_49_text_frame" draw:name="Frame13" text:anchor-type="paragraph" svg:width="433.701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*The project* <text:span text:style-name="Strong_20_Emphasis">“Narva – Voices at the Border”</text:span> *is based on a curatorial concept of artistic-ethical field research.*  
It combines documentary inquiry with fictional condensation – an attempt to make <text:span text:style-name="Strong_20_Emphasis">empathy between divided perspectives</text:span> perceptible, without claiming journalistic authority.  </text:p><text:p text:style-name="Text_20_body"><text:a xlink:type="simple" xlink:href="https://stefanbudian.de/doku.php?id=media:narva:projekt_narva_expose.docx" text:style-name="Internet_20_link" text:visited-style-name="Visited_20_Internet_20_Link">→ Download Project Concept Document</text:a></text:p></table:table-cell></table:table-row></table:table></draw:text-box></draw:frame></text:p>
      <text:p text:style-name="Plugin_Wrap_Paragraph_Centered"><text:a xlink:type="simple" xlink:href="https://stefanbudian.de/doku.php?id=narva:gb:start" text:style-name="Internet_20_link" text:visited-style-name="Visited_20_Internet_20_Link">Introduction</text:a> | <text:a xlink:type="simple" xlink:href="https://stefanbudian.de/doku.php?id=narva:gb:methode" text:style-name="Internet_20_link" text:visited-style-name="Visited_20_Internet_20_Link">How the Voices Were Created</text:a> | <text:a xlink:type="simple" xlink:href="https://stefanbudian.de/doku.php?id=narva:gb:kooperation_mit_ki" text:style-name="Internet_20_link" text:visited-style-name="Visited_20_Internet_20_Link">On Collaboration with A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gb:stimmen_uebersicht</dc:title>
  </office:meta>
</office:document-meta>
</file>