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b0e3d8af55bfb9a3669d29f140ec9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#narva:gb:start" text:style-name="Local_20_link" text:visited-style-name="Visited_20_Local_20_Link">Array</text:a>
<draw:a xlink:type="simple" xlink:href="https://stefanbudian.de/doku.php?id=narva:start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ru:narva:start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1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art"><draw:frame draw:style-name="media" draw:name="Eesti Legend" text:anchor-type="as-char" draw:z-index="0" svg:width="0.79375cm"><draw:text-box><text:p text:style-name="legendcenter"><draw:frame draw:style-name="media" draw:name="Eesti" text:anchor-type="as-char" draw:z-index="2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1" text:outline-level="1"><text:bookmark text:name="narva:gb:start"/><text:bookmark-start text:name="__RefHeading___narva_voices_at_the_border_2025_1"/><text:bookmark-start text:name="narva_voices_at_the_border_2025"/>Narva – Voices at the Border (2025)<text:bookmark-end text:name="__RefHeading___narva_voices_at_the_border_2025_1"/><text:bookmark-end text:name="narva_voices_at_the_border_2025"/></text:h>
      <text:p text:style-name="Text_20_body"><text:span text:style-name="Strong_20_Emphasis">An artistic condensation of real discourses</text:span></text:p>
      <text:p text:style-name="Text_20_body"><draw:frame draw:style-name="PluginODTAutoStyle_Frame_1_text_frame" draw:name="Frame1" text:anchor-type="paragraph" svg:width="457.795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narvavoices_at_the_border_2"/><text:bookmark-start text:name="narvavoices_at_the_border"/>Narva: Voices at the Border<text:bookmark-end text:name="__RefHeading___narvavoices_at_the_border_2"/><text:bookmark-end text:name="narvavoices_at_the_border"/></text:h><text:p text:style-name="Text_20_body"><text:span text:style-name="Strong_20_Emphasis">Narva</text:span> is not a periphery — it is a crossing point: language, history, and politics meet here directly.  
This project gathers fictionally condensed voices from Narva to make hard-to-reach perspectives audible and to open a field for encounter and reflection.</text:p></table:table-cell></table:table-row></table:table></draw:text-box></draw:frame></text:p>
      <text:p text:style-name="Text_20_body"><draw:a xlink:type="simple" xlink:href="https://stefanbudian.de/doku.php?id=narva:gb:stimmen_uebersicht"><draw:frame draw:style-name="mediaright" draw:name="See the overview of voices Legend" text:anchor-type="paragraph" draw:z-index="0" svg:width="7.9375cm"><draw:text-box><text:p text:style-name="legendcenter"><draw:frame draw:style-name="mediaright" draw:name="See the overview of voices" text:anchor-type="paragraph" draw:z-index="3" svg:width="7.9375cm" svg:height="5.6345326834862cm"><draw:image xlink:href="Pictures/fb0e3d8af55bfb9a3669d29f140ec94c.jpg" xlink:type="simple" xlink:show="embed" xlink:actuate="onLoad"/></draw:frame>See the overview of voices</text:p></draw:text-box></draw:frame></draw:a></text:p>
      <text:p text:style-name="Text_20_body"><text:span text:style-name="Strong_20_Emphasis">What you will find here:</text:span></text:p>
      <text:list text:style-name="List_20_1" text:continue-numbering="false">
        <text:list-item>
          <text:p text:style-name="List_20_1_Content_First"> <text:a xlink:type="simple" xlink:href="https://stefanbudian.de/doku.php?id=narva:gb:stimmen_uebersicht" text:style-name="Internet_20_link" text:visited-style-name="Visited_20_Internet_20_Link">A collection of 11 “Voices”</text:a> — fictional dialogues/monologues representing typical perspectives. These texts are artistic condensations, not literal documentation.  </text:p>
        </text:list-item>
        <text:list-item>
          <text:p text:style-name="List_20_1_Content_Last"> Backstage material: <text:a xlink:type="simple" xlink:href="https://stefanbudian.de/doku.php?id=narva:gb:methode" text:style-name="Internet_20_link" text:visited-style-name="Visited_20_Internet_20_Link">Method &amp; Sources</text:a>, <text:a xlink:type="simple" xlink:href="https://stefanbudian.de/doku.php?id=narva:gb:kooperation_mit_ki" text:style-name="Internet_20_link" text:visited-style-name="Visited_20_Internet_20_Link">Ethical Reflection</text:a>.</text:p>
        </text:list-item>
      </text:list>
      <text:h text:style-name="Heading_20_1" text:outline-level="1"><text:bookmark-start text:name="__RefHeading___introductionnarva_voices_at_the_border_3"/><text:bookmark-start text:name="introductionnarva_voices_at_the_border"/>Introduction: Narva – Voices at the Border<text:bookmark-end text:name="__RefHeading___introductionnarva_voices_at_the_border_3"/><text:bookmark-end text:name="introductionnarva_voices_at_the_border"/></text:h>
      <text:p text:style-name="Text_20_body">Narva is a city in eastern Estonia, directly on the border with Russia.  
About 98% of its population speaks Russian as their mother tongue.  
Since 2023, new legislation has tightened language policies: Russian is increasingly being removed from schools, administration, and public life.  
The city is thus seen as a symbolic test case for European integration and security policy.</text:p>
      <text:p text:style-name="Text_20_body">The project <text:span text:style-name="Strong_20_Emphasis">“Narva – Voices at the Border”</text:span> examines this situation from an artistic and research-oriented perspective.  
Based on public research, press reports, and analyses, <text:span text:style-name="Strong_20_Emphasis">eleven fictionally condensed “Voices”</text:span> have been created,  
reflecting typical experiences and attitudes of both Russian- and Estonian-speaking residents.</text:p>
      <text:p text:style-name="Text_20_body">The goal is to make social complexity tangible through empathy, context, and dialogue —  
not through journalistic proof, but through narrative approximation.</text:p>
      <text:p text:style-name="Text_20_body">The work was created in cooperation between human authorship (<text:span text:style-name="Strong_20_Emphasis">Stefan Budian</text:span>) and AI assistance (<text:span text:style-name="Strong_20_Emphasis">Noyan / ChatGPT-5 &amp; Euras / LeChat</text:span>) and sees itself as a contribution to a new type of digital culture of remembrance:  
a <text:span text:style-name="Strong_20_Emphasis">shared authorship</text:span> between human and machine.</text:p>
      <text:p text:style-name="Plugin_Wrap_Paragraph_Centered"><text:a xlink:type="simple" xlink:href="https://stefanbudian.de/doku.php?id=narva:gb:stimmen_uebersicht" text:style-name="Internet_20_link" text:visited-style-name="Visited_20_Internet_20_Link">→ view the 11 Voices</text:a> | <text:a xlink:type="simple" xlink:href="https://stefanbudian.de/doku.php?id=narva:gb:methode" text:style-name="Internet_20_link" text:visited-style-name="Visited_20_Internet_20_Link">→ Method &amp; Sources</text:a> | <text:a xlink:type="simple" xlink:href="https://stefanbudian.de/doku.php?id=narva:gb:kooperation_mit_ki" text:style-name="Internet_20_link" text:visited-style-name="Visited_20_Internet_20_Link">→ Collaboration with A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57.79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start</dc:title>
  </office:meta>
</office:document-meta>
</file>