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523fec53d985cd71f5a229e7874797e2.png"/>
  <manifest:file-entry manifest:media-type="image/png" manifest:full-path="Pictures/e6432de53aae9890a90ebad25b296110.png"/>
  <manifest:file-entry manifest:media-type="image/jpeg" manifest:full-path="Pictures/fb0e3d8af55bfb9a3669d29f140ec94c.jpg"/>
  <manifest:file-entry manifest:media-type="image/jpeg" manifest:full-path="Pictures/9501806630c94be6728f1ec5b4d7e34d.jpg"/>
  <manifest:file-entry manifest:media-type="image/jpeg" manifest:full-path="Pictures/f749aa8fc9905114f8b87c7f4d0c11c7.jpg"/>
  <manifest:file-entry manifest:media-type="image/jpeg" manifest:full-path="Pictures/5094fc8af22a7c62ad254f63bce4f914.jpg"/>
  <manifest:file-entry manifest:media-type="image/jpeg" manifest:full-path="Pictures/654414ac5492b93af214780a1e05b44c.jpg"/>
  <manifest:file-entry manifest:media-type="image/jpeg" manifest:full-path="Pictures/f8f94f4d532ceab848ea23d9eddd391d.jpg"/>
  <manifest:file-entry manifest:media-type="image/jpeg" manifest:full-path="Pictures/7a9e681875f520c1c683094fff5c0713.jpg"/>
  <manifest:file-entry manifest:media-type="image/jpeg" manifest:full-path="Pictures/f23ae9b8ec7e68de30a39f6b45e77d73.jpg"/>
  <manifest:file-entry manifest:media-type="image/jpeg" manifest:full-path="Pictures/59b2107c0a6a625f9751443157adecbf.jpg"/>
  <manifest:file-entry manifest:media-type="image/jpeg" manifest:full-path="Pictures/3be3385c39ac03cc3afd856f9c9fb81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stefanbudian.de/doku.php?id=narva:stimmen_uebersicht"><draw:frame draw:style-name="media" draw:name="DE Legend" text:anchor-type="as-char" draw:z-index="0" svg:width="0.79375cm"><draw:text-box><text:p text:style-name="legendcenter"><draw:frame draw:style-name="media" draw:name="DE" text:anchor-type="as-char" draw:z-index="0" svg:width="0.79375cm" svg:height="0.47625cm"><draw:image xlink:href="Pictures/90a388332194e6f3f74db5a3b1150c0b.png" xlink:type="simple" xlink:show="embed" xlink:actuate="onLoad"/></draw:frame>DE</text:p></draw:text-box></draw:frame></draw:a>
<draw:a xlink:type="simple" xlink:href="https://stefanbudian.de/doku.php?id=narva:gb:stimmen_uebersicht"><draw:frame draw:style-name="media" draw:name="EN Legend" text:anchor-type="as-char" draw:z-index="0" svg:width="0.79375cm"><draw:text-box><text:p text:style-name="legendcenter"><draw:frame draw:style-name="media" draw:name="EN" text:anchor-type="as-char" draw:z-index="1" svg:width="0.79375cm" svg:height="0.396875cm"><draw:image xlink:href="Pictures/523fec53d985cd71f5a229e7874797e2.png" xlink:type="simple" xlink:show="embed" xlink:actuate="onLoad"/></draw:frame>EN</text:p></draw:text-box></draw:frame></draw:a>
<draw:a xlink:type="simple" xlink:href="https://stefanbudian.de/doku.php?id=narva:ru:stimmen_uebersicht"><draw:frame draw:style-name="media" draw:name="RU Legend" text:anchor-type="as-char" draw:z-index="0" svg:width="0.79375cm"><draw:text-box><text:p text:style-name="legendcenter"><draw:frame draw:style-name="media" draw:name="RU" text:anchor-type="as-char" draw:z-index="2" svg:width="0.79375cm" svg:height="0.530225cm"><draw:image xlink:href="Pictures/e6432de53aae9890a90ebad25b296110.png" xlink:type="simple" xlink:show="embed" xlink:actuate="onLoad"/></draw:frame>RU</text:p></draw:text-box></draw:frame></draw:a>
<text:a xlink:type="simple" xlink:href="#narva:ee:stimmen_uebersicht" text:style-name="Local_20_link" text:visited-style-name="Visited_20_Local_20_Link">Array</text:a></text:p>
      <text:h text:style-name="Heading_20_3" text:outline-level="3"><text:bookmark text:name="narva:ee:stimmen_uebersicht"/><text:bookmark-start text:name="__RefHeading___narvahaeaeled_piiril_1"/><text:bookmark-start text:name="narvahaeaeled_piiril"/>Narva: Hääled piiril<text:bookmark-end text:name="__RefHeading___narvahaeaeled_piiril_1"/><text:bookmark-end text:name="narvahaeaeled_piiril"/></text:h>
      <text:h text:style-name="Heading_20_1" text:outline-level="1"><text:bookmark-start text:name="__RefHeading___kes_kuulub_eestisse_2"/><text:bookmark-start text:name="kes_kuulub_eestisse"/>„Kes kuulub Eestisse?“<text:bookmark-end text:name="__RefHeading___kes_kuulub_eestisse_2"/><text:bookmark-end text:name="kes_kuulub_eestisse"/></text:h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„Narva ei ole ainult linn. Narva on küsimus.“</text:span> <text:a xlink:type="simple" xlink:href="https://stefanbudian.de/doku.php?id=narva:ee:methode" text:style-name="Internet_20_link" text:visited-style-name="Visited_20_Internet_20_Link">*</text:a></text:p><text:p text:style-name="Text_20_body">Siin koondame <text:span text:style-name="Strong_20_Emphasis">inimeste hääli</text:span>, kes elavad <text:span text:style-name="Strong_20_Emphasis">keele, poliitika ja identiteedi</text:span> risttuules.  
<text:span text:style-name="Strong_20_Emphasis">Klõpsa pildil või pealkirjal</text:span>, et avada täis­pikad dialoogid.</text:p><text:p text:style-name="Text_20_body"><text:span text:style-name="Emphasis"><text:span text:style-name="Strong_20_Emphasis">Märkus:</text:span> Dialoogid on vabalt tõlgendatud ning kokku põimitud <text:a xlink:type="simple" xlink:href="https://stefanbudian.de/doku.php?id=narva:ee:methode" text:style-name="Internet_20_link" text:visited-style-name="Visited_20_Internet_20_Link">allikate</text:a> põhjal; loodud <text:a xlink:type="simple" xlink:href="https://stefanbudian.de/doku.php?id=narva:ee:kooperation_mit_ki" text:style-name="Internet_20_link" text:visited-style-name="Visited_20_Internet_20_Link">koostöös tehis­intellektiga</text:a> (Noyan / ChatGPT | Euras / LeChat, 2025) – eesmärgiga teha nähtavaks vaatenurgad, mida sageli ei kuulata.</text:span></text:p></table:table-cell></table:table-row></table:table></draw:text-box></draw:frame></text:p>
      <text:p text:style-name="Text_20_body"><draw:frame draw:style-name="PluginODTAutoStyle_Frame_5_text_frame" draw:name="Frame2" text:anchor-type="paragraph" svg:width="433.701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draw:a xlink:type="simple" xlink:href="https://stefanbudian.de/doku.php?id=narva:ee:stimme_01"><draw:frame draw:style-name="mediaright" draw:name="Hääl 01 – Eraldussein Legend" text:anchor-type="paragraph" draw:z-index="0" svg:width="7.9375cm"><draw:text-box><text:p text:style-name="legendcenter"><draw:frame draw:style-name="mediaright" draw:name="Hääl 01 – Eraldussein" text:anchor-type="paragraph" draw:z-index="3" svg:width="7.9375cm" svg:height="5.6345326834862cm"><draw:image xlink:href="Pictures/fb0e3d8af55bfb9a3669d29f140ec94c.jpg" xlink:type="simple" xlink:show="embed" xlink:actuate="onLoad"/></draw:frame>Hääl 01 – Eraldussein</text:p></draw:text-box></draw:frame></draw:a></text:p><text:p text:style-name="Text_20_body"><text:span text:style-name="Strong_20_Emphasis">Poliitik &amp; elanik:</text:span>
<text:a xlink:type="simple" xlink:href="https://stefanbudian.de/doku.php?id=narva:ee:stimme_01" text:style-name="Internet_20_link" text:visited-style-name="Visited_20_Internet_20_Link">„Te loote ise selle lõhe, mida kardate.“</text:a>
—
<text:span text:style-name="Emphasis"><text:span text:style-name="Strong_20_Emphasis">Vestlus kuulumisest, julgeolekust ja küsimusest, kellele Eesti tegelikult kuulub.</text:span></text:span></text:p></table:table-cell></table:table-row></table:table></draw:text-box></draw:frame></text:p>
      <text:p text:style-name="Text_20_body"><draw:frame draw:style-name="PluginODTAutoStyle_Frame_9_text_frame" draw:name="Frame3" text:anchor-type="paragraph" svg:width="433.701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a xlink:type="simple" xlink:href="https://stefanbudian.de/doku.php?id=narva:ee:stimme_02"><draw:frame draw:style-name="mediaright" draw:name="Hääl 02 – Ometi iga päev Legend" text:anchor-type="paragraph" draw:z-index="0" svg:width="7.9375cm"><draw:text-box><text:p text:style-name="legendcenter"><draw:frame draw:style-name="mediaright" draw:name="Hääl 02 – Ometi iga päev" text:anchor-type="paragraph" draw:z-index="4" svg:width="7.9375cm" svg:height="5.7211057692308cm"><draw:image xlink:href="Pictures/9501806630c94be6728f1ec5b4d7e34d.jpg" xlink:type="simple" xlink:show="embed" xlink:actuate="onLoad"/></draw:frame>Hääl 02 – Ometi iga päev</text:p></draw:text-box></draw:frame></draw:a></text:p><text:p text:style-name="Text_20_body"><text:span text:style-name="Strong_20_Emphasis">Narva õpetaja:</text:span>
<text:a xlink:type="simple" xlink:href="https://stefanbudian.de/doku.php?id=narva:ee:stimme_02" text:style-name="Internet_20_link" text:visited-style-name="Visited_20_Internet_20_Link">„Mida me võitsime, kui kasvatame põlvkonda, kes häbeneb?“</text:a>
—
<text:span text:style-name="Emphasis"><text:span text:style-name="Strong_20_Emphasis">Pedagoog kohuse ja empaatia vahel – integratsioon, kaotus ja vastutus.</text:span></text:span></text:p></table:table-cell></table:table-row></table:table></draw:text-box></draw:frame></text:p>
      <text:p text:style-name="Text_20_body"><draw:frame draw:style-name="PluginODTAutoStyle_Frame_13_text_frame" draw:name="Frame4" text:anchor-type="paragraph" svg:width="433.701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a xlink:type="simple" xlink:href="https://stefanbudian.de/doku.php?id=narva:ee:stimme_03"><draw:frame draw:style-name="mediaright" draw:name="Hääl 03 – Kättesaamatu Legend" text:anchor-type="paragraph" draw:z-index="0" svg:width="7.9375cm"><draw:text-box><text:p text:style-name="legendcenter"><draw:frame draw:style-name="mediaright" draw:name="Hääl 03 – Kättesaamatu" text:anchor-type="paragraph" draw:z-index="5" svg:width="7.9375cm" svg:height="7.2720397579948cm"><draw:image xlink:href="Pictures/f749aa8fc9905114f8b87c7f4d0c11c7.jpg" xlink:type="simple" xlink:show="embed" xlink:actuate="onLoad"/></draw:frame>Hääl 03 – Kättesaamatu</text:p></draw:text-box></draw:frame></draw:a></text:p><text:p text:style-name="Text_20_body"><text:span text:style-name="Strong_20_Emphasis">Õpilane Maksim:</text:span>
<text:a xlink:type="simple" xlink:href="https://stefanbudian.de/doku.php?id=narva:ee:stimme_03" text:style-name="Internet_20_link" text:visited-style-name="Visited_20_Internet_20_Link">„Miks ma ei või olla mina ise?“</text:a>
—
<text:span text:style-name="Emphasis"><text:span text:style-name="Strong_20_Emphasis">16-aastane keelest, identiteedist ja vaiksest põlvkonnast.</text:span></text:span></text:p></table:table-cell></table:table-row></table:table></draw:text-box></draw:frame></text:p>
      <text:p text:style-name="Text_20_body"><draw:frame draw:style-name="PluginODTAutoStyle_Frame_17_text_frame" draw:name="Frame5" text:anchor-type="paragraph" svg:width="433.701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a xlink:type="simple" xlink:href="https://stefanbudian.de/doku.php?id=narva:ee:stimme_04"><draw:frame draw:style-name="mediaright" draw:name="Hääl 04 – Ilma sõnadeta Legend" text:anchor-type="paragraph" draw:z-index="0" svg:width="7.9375cm"><draw:text-box><text:p text:style-name="legendcenter"><draw:frame draw:style-name="mediaright" draw:name="Hääl 04 – Ilma sõnadeta" text:anchor-type="paragraph" draw:z-index="6" svg:width="7.9375cm" svg:height="10.886953551913cm"><draw:image xlink:href="Pictures/5094fc8af22a7c62ad254f63bce4f914.jpg" xlink:type="simple" xlink:show="embed" xlink:actuate="onLoad"/></draw:frame>Hääl 04 – Ilma sõnadeta</text:p></draw:text-box></draw:frame></draw:a></text:p><text:p text:style-name="Text_20_body"><text:span text:style-name="Strong_20_Emphasis">Ema Jelena:</text:span>
<text:a xlink:type="simple" xlink:href="https://stefanbudian.de/doku.php?id=narva:ee:stimme_04" text:style-name="Internet_20_link" text:visited-style-name="Visited_20_Internet_20_Link">„Kool võttis mult mu lapse.“</text:a>
—
<text:span text:style-name="Emphasis"><text:span text:style-name="Strong_20_Emphasis">Pere kahe keele vahel – kohanemise hind.</text:span></text:span></text:p></table:table-cell></table:table-row></table:table></draw:text-box></draw:frame></text:p>
      <text:p text:style-name="Text_20_body"><draw:frame draw:style-name="PluginODTAutoStyle_Frame_21_text_frame" draw:name="Frame6" text:anchor-type="paragraph" svg:width="433.701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a xlink:type="simple" xlink:href="https://stefanbudian.de/doku.php?id=narva:ee:stimme_05"><draw:frame draw:style-name="mediaright" draw:name="Hääl 05 – Suund Legend" text:anchor-type="paragraph" draw:z-index="0" svg:width="7.9375cm"><draw:text-box><text:p text:style-name="legendcenter"><draw:frame draw:style-name="mediaright" draw:name="Hääl 05 – Suund" text:anchor-type="paragraph" draw:z-index="7" svg:width="7.9375cm" svg:height="6.2992529534399cm"><draw:image xlink:href="Pictures/654414ac5492b93af214780a1e05b44c.jpg" xlink:type="simple" xlink:show="embed" xlink:actuate="onLoad"/></draw:frame>Hääl 05 – Suund</text:p></draw:text-box></draw:frame></draw:a></text:p><text:p text:style-name="Text_20_body"><text:span text:style-name="Strong_20_Emphasis">Noor täiskasvanu – Anna:</text:span>
<text:a xlink:type="simple" xlink:href="https://stefanbudian.de/doku.php?id=narva:ee:stimme_05" text:style-name="Internet_20_link" text:visited-style-name="Visited_20_Internet_20_Link">„Ma tahan tulevikku – aga kus?“</text:a>
—
<text:span text:style-name="Emphasis"><text:span text:style-name="Strong_20_Emphasis">Noor naine lahkumise ja jäämise, pere ja algava tuleviku piiril.</text:span></text:span></text:p></table:table-cell></table:table-row></table:table></draw:text-box></draw:frame></text:p>
      <text:p text:style-name="Text_20_body"><draw:frame draw:style-name="PluginODTAutoStyle_Frame_25_text_frame" draw:name="Frame7" text:anchor-type="paragraph" svg:width="433.701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a xlink:type="simple" xlink:href="https://stefanbudian.de/doku.php?id=narva:ee:stimme_06"><draw:frame draw:style-name="mediaright" draw:name="Hääl 06 – Vana maja Legend" text:anchor-type="paragraph" draw:z-index="0" svg:width="7.9375cm"><draw:text-box><text:p text:style-name="legendcenter"><draw:frame draw:style-name="mediaright" draw:name="Hääl 06 – Vana maja" text:anchor-type="paragraph" draw:z-index="8" svg:width="7.9375cm" svg:height="4.084414845173cm"><draw:image xlink:href="Pictures/f8f94f4d532ceab848ea23d9eddd391d.jpg" xlink:type="simple" xlink:show="embed" xlink:actuate="onLoad"/></draw:frame>Hääl 06 – Vana maja</text:p></draw:text-box></draw:frame></draw:a></text:p><text:p text:style-name="Text_20_body"><text:span text:style-name="Strong_20_Emphasis">Seeniorid ja kogemus:</text:span>
<text:a xlink:type="simple" xlink:href="https://stefanbudian.de/doku.php?id=narva:ee:stimme_06" text:style-name="Internet_20_link" text:visited-style-name="Visited_20_Internet_20_Link">„Ma olen näinud Narvat muutumas.“</text:a>
—
<text:span text:style-name="Emphasis"><text:span text:style-name="Strong_20_Emphasis">Eakas elanik mälu, kaotuse ja jäämise väärikusest muutuvas linnas.</text:span></text:span></text:p></table:table-cell></table:table-row></table:table></draw:text-box></draw:frame></text:p>
      <text:p text:style-name="Text_20_body"><draw:frame draw:style-name="PluginODTAutoStyle_Frame_29_text_frame" draw:name="Frame8" text:anchor-type="paragraph" svg:width="433.701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draw:a xlink:type="simple" xlink:href="https://stefanbudian.de/doku.php?id=narva:ee:stimme_07"><draw:frame draw:style-name="mediaright" draw:name="Hääl 07 – Unenäod ja juured Legend" text:anchor-type="paragraph" draw:z-index="0" svg:width="7.9375cm"><draw:text-box><text:p text:style-name="legendcenter"><draw:frame draw:style-name="mediaright" draw:name="Hääl 07 – Unenäod ja juured" text:anchor-type="paragraph" draw:z-index="9" svg:width="7.9375cm" svg:height="7.4607546801872cm"><draw:image xlink:href="Pictures/7a9e681875f520c1c683094fff5c0713.jpg" xlink:type="simple" xlink:show="embed" xlink:actuate="onLoad"/></draw:frame>Hääl 07 – Unenäod ja juured</text:p></draw:text-box></draw:frame></draw:a></text:p><text:p text:style-name="Text_20_body"><text:span text:style-name="Strong_20_Emphasis">Noor täiskasvanu – Dmitri:</text:span>
<text:a xlink:type="simple" xlink:href="https://stefanbudian.de/doku.php?id=narva:ee:stimme_07" text:style-name="Internet_20_link" text:visited-style-name="Visited_20_Internet_20_Link">„Ma jään – sest keegi peab jääma.“</text:a>
—
<text:span text:style-name="Emphasis"><text:span text:style-name="Strong_20_Emphasis">Noor mees vastutusest, lootusest ja kuulumisest Narvas.</text:span></text:span></text:p></table:table-cell></table:table-row></table:table></draw:text-box></draw:frame></text:p>
      <text:p text:style-name="Text_20_body"><draw:frame draw:style-name="PluginODTAutoStyle_Frame_33_text_frame" draw:name="Frame9" text:anchor-type="paragraph" svg:width="433.701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a xlink:type="simple" xlink:href="https://stefanbudian.de/doku.php?id=narva:ee:stimme_08"><draw:frame draw:style-name="mediaright" draw:name="Hääl 08 – Ülemvõim Legend" text:anchor-type="paragraph" draw:z-index="0" svg:width="7.9375cm"><draw:text-box><text:p text:style-name="legendcenter"><draw:frame draw:style-name="mediaright" draw:name="Hääl 08 – Ülemvõim" text:anchor-type="paragraph" draw:z-index="10" svg:width="7.9375cm" svg:height="5.9512224352828cm"><draw:image xlink:href="Pictures/f23ae9b8ec7e68de30a39f6b45e77d73.jpg" xlink:type="simple" xlink:show="embed" xlink:actuate="onLoad"/></draw:frame>Hääl 08 – Ülemvõim</text:p></draw:text-box></draw:frame></draw:a></text:p><text:p text:style-name="Text_20_body"><text:span text:style-name="Strong_20_Emphasis">Majandus ja töö:</text:span>
<text:a xlink:type="simple" xlink:href="https://stefanbudian.de/doku.php?id=narva:ee:stimme_08" text:style-name="Internet_20_link" text:visited-style-name="Visited_20_Internet_20_Link">„Me vajame võimalusi.“</text:a>
—
<text:span text:style-name="Emphasis"><text:span text:style-name="Strong_20_Emphasis">Endine vabrikutööline muutuste, väljarände ja uue usalduse otsimise kohta.</text:span></text:span></text:p></table:table-cell></table:table-row></table:table></draw:text-box></draw:frame></text:p>
      <text:p text:style-name="Text_20_body"><draw:frame draw:style-name="PluginODTAutoStyle_Frame_37_text_frame" draw:name="Frame10" text:anchor-type="paragraph" svg:width="433.701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<draw:a xlink:type="simple" xlink:href="https://stefanbudian.de/doku.php?id=narva:ee:stimme_09"><draw:frame draw:style-name="mediaright" draw:name="Hääl 09 – Mahasurutud Legend" text:anchor-type="paragraph" draw:z-index="0" svg:width="7.9375cm"><draw:text-box><text:p text:style-name="legendcenter"><draw:frame draw:style-name="mediaright" draw:name="Hääl 09 – Mahasurutud" text:anchor-type="paragraph" draw:z-index="11" svg:width="7.9375cm" svg:height="6.4339892227302cm"><draw:image xlink:href="Pictures/59b2107c0a6a625f9751443157adecbf.jpg" xlink:type="simple" xlink:show="embed" xlink:actuate="onLoad"/></draw:frame>Hääl 09 – Mahasurutud</text:p></draw:text-box></draw:frame></draw:a></text:p><text:p text:style-name="Text_20_body"><text:span text:style-name="Strong_20_Emphasis">Tervis ja sotsiaalne tugi:</text:span>
<text:a xlink:type="simple" xlink:href="https://stefanbudian.de/doku.php?id=narva:ee:stimme_09" text:style-name="Internet_20_link" text:visited-style-name="Visited_20_Internet_20_Link">„Me vajame toetust.“</text:a>
—
<text:span text:style-name="Emphasis"><text:span text:style-name="Strong_20_Emphasis">Õde läheduse, ülekoormuse ja vaikselt tehtava töö kohta äärealal.</text:span></text:span></text:p></table:table-cell></table:table-row></table:table></draw:text-box></draw:frame></text:p>
      <text:p text:style-name="Text_20_body"><draw:frame draw:style-name="PluginODTAutoStyle_Frame_41_text_frame" draw:name="Frame11" text:anchor-type="paragraph" svg:width="433.701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<draw:a xlink:type="simple" xlink:href="https://stefanbudian.de/doku.php?id=narva:ee:stimme_10"><draw:frame draw:style-name="mediaright" draw:name="Hääl 10 – Lähemal vaatlusel Legend" text:anchor-type="paragraph" draw:z-index="0" svg:width="7.9375cm"><draw:text-box><text:p text:style-name="legendcenter"><draw:frame draw:style-name="mediaright" draw:name="Hääl 10 – Lähemal vaatlusel" text:anchor-type="paragraph" draw:z-index="12" svg:width="7.9375cm" svg:height="5.1094550369949cm"><draw:image xlink:href="Pictures/3be3385c39ac03cc3afd856f9c9fb814.jpg" xlink:type="simple" xlink:show="embed" xlink:actuate="onLoad"/></draw:frame>Hääl 10 – Lähemal vaatlusel</text:p></draw:text-box></draw:frame></draw:a></text:p><text:p text:style-name="Text_20_body"><text:span text:style-name="Strong_20_Emphasis">Keskkond ja kestlikkus:</text:span>
<text:a xlink:type="simple" xlink:href="https://stefanbudian.de/doku.php?id=narva:ee:stimme_10" text:style-name="Internet_20_link" text:visited-style-name="Visited_20_Internet_20_Link">„Me vajame puhast tulevikku.“</text:a>
—
<text:span text:style-name="Emphasis"><text:span text:style-name="Strong_20_Emphasis">Noor keskkonnaplaneerija vastutusest, pärandkoormast ja vaiksest tuleviku ehitamisest.</text:span></text:span></text:p></table:table-cell></table:table-row></table:table></draw:text-box></draw:frame></text:p>
      <text:p text:style-name="Text_20_body"><draw:frame draw:style-name="PluginODTAutoStyle_Frame_45_text_frame" draw:name="Frame12" text:anchor-type="paragraph" svg:width="433.701pt" draw:z-index="0" svg:min-height="1cm"><draw:text-box><table:table table:style-name="Table"><table:table-column table:style-name="odt_auto_style_table_column_12_1"/><table:table-row><table:table-cell office:value-type="string" table:style-name="tablecell"><text:p text:style-name="tablealignleft"><draw:a xlink:type="simple" xlink:href="https://stefanbudian.de/doku.php?id=narva:ee:stimme_11"><draw:frame draw:style-name="mediaright" draw:name="Hääl 01 – Kättesaamatu Legend" text:anchor-type="paragraph" draw:z-index="0" svg:width="7.9375cm"><draw:text-box><text:p text:style-name="legendcenter"><draw:frame draw:style-name="mediaright" draw:name="Hääl 01 – Kättesaamatu" text:anchor-type="paragraph" draw:z-index="13" svg:width="7.9375cm" svg:height="5.6345326834862cm"><draw:image xlink:href="Pictures/fb0e3d8af55bfb9a3669d29f140ec94c.jpg" xlink:type="simple" xlink:show="embed" xlink:actuate="onLoad"/></draw:frame>Hääl 01 – Kättesaamatu</text:p></draw:text-box></draw:frame></draw:a></text:p><text:p text:style-name="Text_20_body"><text:span text:style-name="Strong_20_Emphasis">(Alternatiiv) õpilane Maksim:</text:span>
<text:a xlink:type="simple" xlink:href="https://stefanbudian.de/doku.php?id=narva:ee:stimme_11" text:style-name="Internet_20_link" text:visited-style-name="Visited_20_Internet_20_Link">„Miks ma ei või olla mina ise?“</text:a>
—
<text:span text:style-name="Emphasis"><text:span text:style-name="Strong_20_Emphasis">16-aastane keelest, identiteedist ja kahe kodu vahelt.</text:span></text:span></text:p></table:table-cell></table:table-row></table:table></draw:text-box></draw:frame></text:p>
      <text:p text:style-name="Text_20_body"><draw:frame draw:style-name="PluginODTAutoStyle_Frame_49_text_frame" draw:name="Frame13" text:anchor-type="paragraph" svg:width="433.701pt" draw:z-index="0" svg:min-height="1cm"><draw:text-box><table:table table:style-name="Table"><table:table-column table:style-name="odt_auto_style_table_column_13_1"/><table:table-row><table:table-cell office:value-type="string" table:style-name="tablecell"><text:p text:style-name="tablealignleft">*Projekt* <text:span text:style-name="Strong_20_Emphasis">„Narva – hääled piiril“</text:span> *lähtub kuraatorlikust ideest künstlerlik-­eetilisest välitööst.*  
See seob dokumentaalse uurimistöö ja fiktsionaalse tihenduse – püüe muuta <text:span text:style-name="Strong_20_Emphasis">empaatia eriarvamuste vahel</text:span> kogetavaks, ilma ajakirjandusliku lõplikkuseta.</text:p><text:p text:style-name="Text_20_body"><text:a xlink:type="simple" xlink:href="https://stefanbudian.de/doku.php?id=media:narva:projekt_narva_expose.docx" text:style-name="Internet_20_link" text:visited-style-name="Visited_20_Internet_20_Link">→ Projekti kontseptsioon (allalaadimine)</text:a></text:p></table:table-cell></table:table-row></table:table></draw:text-box></draw:frame></text:p>
      <text:p text:style-name="Plugin_Wrap_Paragraph_Centered"><text:a xlink:type="simple" xlink:href="https://stefanbudian.de/doku.php?id=narva:ee:start" text:style-name="Internet_20_link" text:visited-style-name="Visited_20_Internet_20_Link">Sissejuhatus</text:a> | 
<text:a xlink:type="simple" xlink:href="https://stefanbudian.de/doku.php?id=narva:ee:methode" text:style-name="Internet_20_link" text:visited-style-name="Visited_20_Internet_20_Link">Kuidas hääled sündisid</text:a> |
<text:a xlink:type="simple" xlink:href="https://stefanbudian.de/doku.php?id=narva:ee:kooperation_mit_ki" text:style-name="Internet_20_link" text:visited-style-name="Visited_20_Internet_20_Link">Koostöö tehisintellektig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ee:stimmen_uebersicht</dc:title>
  </office:meta>
</office:document-meta>
</file>