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523fec53d985cd71f5a229e7874797e2.png"/>
  <manifest:file-entry manifest:media-type="image/png" manifest:full-path="Pictures/e6432de53aae9890a90ebad25b296110.png"/>
  <manifest:file-entry manifest:media-type="image/jpeg" manifest:full-path="Pictures/59b2107c0a6a625f9751443157adecb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stefanbudian.de/doku.php?id=narva:stimme_09"><draw:frame draw:style-name="media" draw:name="Deutsch Legend" text:anchor-type="as-char" draw:z-index="0" svg:width="0.79375cm"><draw:text-box><text:p text:style-name="legendcenter"><draw:frame draw:style-name="media" draw:name="Deutsch" text:anchor-type="as-char" draw:z-index="0" svg:width="0.79375cm" svg:height="0.47625cm"><draw:image xlink:href="Pictures/90a388332194e6f3f74db5a3b1150c0b.png" xlink:type="simple" xlink:show="embed" xlink:actuate="onLoad"/></draw:frame>Deutsch</text:p></draw:text-box></draw:frame></draw:a>
<draw:a xlink:type="simple" xlink:href="https://stefanbudian.de/doku.php?id=narva:gb:stimme_09"><draw:frame draw:style-name="media" draw:name="English Legend" text:anchor-type="as-char" draw:z-index="0" svg:width="0.79375cm"><draw:text-box><text:p text:style-name="legendcenter"><draw:frame draw:style-name="media" draw:name="English" text:anchor-type="as-char" draw:z-index="1" svg:width="0.79375cm" svg:height="0.396875cm"><draw:image xlink:href="Pictures/523fec53d985cd71f5a229e7874797e2.png" xlink:type="simple" xlink:show="embed" xlink:actuate="onLoad"/></draw:frame>English</text:p></draw:text-box></draw:frame></draw:a>
<draw:a xlink:type="simple" xlink:href="https://stefanbudian.de/doku.php?id=narva:ru:narva:stimme_09"><draw:frame draw:style-name="media" draw:name="Русский Legend" text:anchor-type="as-char" draw:z-index="0" svg:width="0.79375cm"><draw:text-box><text:p text:style-name="legendcenter"><draw:frame draw:style-name="media" draw:name="Русский" text:anchor-type="as-char" draw:z-index="2" svg:width="0.79375cm" svg:height="0.530225cm"><draw:image xlink:href="Pictures/e6432de53aae9890a90ebad25b296110.png" xlink:type="simple" xlink:show="embed" xlink:actuate="onLoad"/></draw:frame>Русский</text:p></draw:text-box></draw:frame></draw:a>
<text:a xlink:type="simple" xlink:href="#narva:ee:stimme_09" text:style-name="Local_20_link" text:visited-style-name="Visited_20_Local_20_Link">Array</text:a></text:p>
      <text:h text:style-name="Heading_20_3" text:outline-level="3"><text:bookmark text:name="narva:ee:stimme_09"/><text:bookmark-start text:name="__RefHeading___haeael_09tervis_ja_hooldus_1"/><text:bookmark-start text:name="haeael_09tervis_ja_hooldus"/>Hääl 09: Tervis ja hooldus<text:bookmark-end text:name="__RefHeading___haeael_09tervis_ja_hooldus_1"/><text:bookmark-end text:name="haeael_09tervis_ja_hooldus"/></text:h>
      <text:p text:style-name="Plugin_Wrap_Paragraph_Centered"><text:a xlink:type="simple" xlink:href="https://stefanbudian.de/doku.php?id=narva:ee:stimme_08" text:style-name="Internet_20_link" text:visited-style-name="Visited_20_Internet_20_Link">←</text:a> | <text:a xlink:type="simple" xlink:href="https://stefanbudian.de/doku.php?id=narva:ee:stimmen_uebersicht" text:style-name="Internet_20_link" text:visited-style-name="Visited_20_Internet_20_Link">Ülevaade</text:a> | <text:a xlink:type="simple" xlink:href="https://stefanbudian.de/doku.php?id=narva:ee:stimme_10" text:style-name="Internet_20_link" text:visited-style-name="Visited_20_Internet_20_Link">→</text:a><text:line-break/></text:p>
      <text:h text:style-name="Heading_20_1" text:outline-level="1"><text:bookmark-start text:name="__RefHeading___me_vajame_taehelepanu_2"/><text:bookmark-start text:name="me_vajame_taehelepanu"/>„Me vajame tähelepanu.“<text:bookmark-end text:name="__RefHeading___me_vajame_taehelepanu_2"/><text:bookmark-end text:name="me_vajame_taehelepanu"/></text:h>
      <text:p text:style-name="Text_20_body"><draw:a xlink:type="simple" xlink:href="https://stefanbudian.de/doku.php?id=narva:stimme_09"><draw:frame draw:style-name="mediaright" draw:name="Hääl 09 – Tagasihoitud Legend" text:anchor-type="paragraph" draw:z-index="0" svg:width="5.2916666666667cm"><draw:text-box><text:p text:style-name="legendcenter"><draw:frame draw:style-name="mediaright" draw:name="Hääl 09 – Tagasihoitud" text:anchor-type="paragraph" draw:z-index="3" svg:width="5.2916666666667cm" svg:height="4.2893261484868cm"><draw:image xlink:href="Pictures/59b2107c0a6a625f9751443157adecbf.jpg" xlink:type="simple" xlink:show="embed" xlink:actuate="onLoad"/></draw:frame>Hääl 09 – Tagasihoitud</text:p></draw:text-box></draw:frame></draw:a></text:p>
      <text:p text:style-name="Text_20_body">„Ma olen <text:span text:style-name="Strong_20_Emphasis">Tatjana</text:span>, 53-aastane, töötan <text:span text:style-name="Strong_20_Emphasis">Narva haiglas</text:span> medõena.  
Olen siin olnud kolmkümmend aastat – kõigepealt Nõukogude ajal,  
hiljem uues vabariigis.  
Mõnikord mõtlen: <text:span text:style-name="Strong_20_Emphasis">hoone on vana, aga väsimus on uus.</text:span></text:p>
      <text:p text:style-name="Text_20_body">Arste ja õdesid on <text:span text:style-name="Strong_20_Emphasis">liiga vähe</text:span>.  
Igal aastal läheb keegi Tallinnasse või Soome.  
Paljud ütlevad: <text:span text:style-name="Strong_20_Emphasis">„Seal makstakse paremini.“</text:span>
Aga ma arvan, et nad lähevad ka sellepärast, et <text:span text:style-name="Strong_20_Emphasis">keegi ei kuula neid ära.</text:span></text:p>
      <text:p text:style-name="Text_20_body">Talvel on aknalaudadel lumi.  
Kütteseade ei tööta, aparatuur on vana,  
ja patsiendid toovad endaga oma tekid.  
Siis tunnen häbi – mitte enda pärast,  
vaid selle pärast, et süsteem on unustanud inimesed.</text:p>
      <text:p text:style-name="Text_20_body">Vanad inimesed on jäänud üksi.  
Nende lapsed on ära kolinud.  
Mõnikord istun kellegi voodi kõrval ja hoian käest kinni,  
sest ta ütleb: <text:span text:style-name="Strong_20_Emphasis">„Ma ei taha magama jääda, kui kedagi pole.“</text:span></text:p>
      <text:p text:style-name="Text_20_body">Tervis Narvas ei ole ainult keha küsimus.  
See on <text:span text:style-name="Strong_20_Emphasis">väärikuse küsimus</text:span>.  
Me kuulume samasse riiki,  
aga teekond Tallinna kliinikutesse  
on <text:span text:style-name="Strong_20_Emphasis">pikemaks muutunud</text:span>, mitte lühemaks.</text:p>
      <text:p text:style-name="Text_20_body">Ma ei oota annetusi ega suuri lubadusi.  
Ma ootan <text:span text:style-name="Strong_20_Emphasis">lugupidamist</text:span> –  
et keegi näeks, mida me siin teeme,  
ja et meid ei unustataks,  
ainult sellepärast, et me elame äärel.“</text:p>
      <text:p text:style-name="Text_20_body">Taust:</text:p>
      <text:p text:style-name="Text_20_body"><text:span text:style-name="Emphasis">Tatjana on üks paljudest meditsiinitöötajatest Narvas,  
kes hoolimata vähesest palgast ja töötajate puudusest jääb tööle.  
Ida-Viru maakonnas on arstide arv elanike kohta üks väiksemaid Eestis –  
alla 250 arsti saja tuhande inimese kohta.  
Noored spetsialistid eelistavad pealinna,  
ning kohalikud haiglad on alarahastatud ja sageli vananenud seadmetega.  
Tatjana hääl meenutab, et tervishoid ei ole ainult infrastruktuur,  
vaid <text:span text:style-name="Strong_20_Emphasis">inimväärikuse mõõdupuu.</text:span></text:span></text:p>
      <text:p text:style-name="Plugin_Wrap_Paragraph_Centered"><text:a xlink:type="simple" xlink:href="https://stefanbudian.de/doku.php?id=narva:ee:stimme_08" text:style-name="Internet_20_link" text:visited-style-name="Visited_20_Internet_20_Link">←</text:a> | <text:a xlink:type="simple" xlink:href="https://stefanbudian.de/doku.php?id=narva:ee:stimmen_uebersicht" text:style-name="Internet_20_link" text:visited-style-name="Visited_20_Internet_20_Link">Ülevaade</text:a> | <text:a xlink:type="simple" xlink:href="https://stefanbudian.de/doku.php?id=narva:ee:stimme_10" text:style-name="Internet_20_link" text:visited-style-name="Visited_20_Internet_20_Link">→</text:a><text:line-break/></text:p>
      <text:p text:style-name="Horizontal_20_Line"/>
      <text:p text:style-name="Plugin_Wrap_Paragraph_Centered"><text:a xlink:type="simple" xlink:href="https://stefanbudian.de/doku.php?id=narva:ee:start" text:style-name="Internet_20_link" text:visited-style-name="Visited_20_Internet_20_Link">Sissejuhatus</text:a> | 
<text:a xlink:type="simple" xlink:href="https://stefanbudian.de/doku.php?id=narva:ee:methode" text:style-name="Internet_20_link" text:visited-style-name="Visited_20_Internet_20_Link">Kuidas hääled sündisid</text:a> |
<text:a xlink:type="simple" xlink:href="https://stefanbudian.de/doku.php?id=narva:ee:kooperation_mit_ki" text:style-name="Internet_20_link" text:visited-style-name="Visited_20_Internet_20_Link">Koostöö tehisintellektiga</text:a>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Emphasis">Põhineb uurimistel Narva tervishoiu ja sotsiaalse olukorra kohta (2023–2025),  
ERR News, Terviseamet, OSCE ja ResearchGate andmetel.  
Kujuteldavalt tihendatud ühises resonantstöös  
<text:span text:style-name="Strong_20_Emphasis">Eurase (uuringud ja sotsiaalne kontekst)</text:span>  
ja <text:span text:style-name="Strong_20_Emphasis">Noyani (raam ja keel)</text:span> vahel – ChatGPT 5 / LeChat, 2025.</text:span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ee:stimme_09</dc:title>
  </office:meta>
</office:document-meta>
</file>