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7ac0b16f172499b740ab2a3ea405f0.jpg"/>
  <manifest:file-entry manifest:media-type="image/jpeg" manifest:full-path="Pictures/57d2e2bcb7eeee4cf107b055ab283ef8.jpg"/>
  <manifest:file-entry manifest:media-type="image/jpeg" manifest:full-path="Pictures/279fdf924d0201ab1e549f113bce9fda.jpg"/>
  <manifest:file-entry manifest:media-type="image/jpeg" manifest:full-path="Pictures/dcd561843b0147242f868f20bc1478e1.jpg"/>
  <manifest:file-entry manifest:media-type="image/jpeg" manifest:full-path="Pictures/6f79c0e2ebdf4d9ccd91228289cf52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alerie"/>Ich möchte das Projekt des Visegrad4-Schatzbildes möglichst durch den Verkauf von künstlerischen Arbeiten <text:a xlink:type="simple" xlink:href="https://stefanbudian.de/doku.php?id=finanzierung" text:style-name="Internet_20_link" text:visited-style-name="Visited_20_Internet_20_Link">finanzieren</text:a>, die ich im Projektzusammenhang herstelle. Dafür mache ich eine Reihe verschiedener Angebote:</text:p>
      <text:h text:style-name="Heading_20_1" text:outline-level="1"><text:bookmark-start text:name="__RefHeading___kaeufliche_arbeiten_innerhalb_des_v4-projektes_1"/><text:bookmark-start text:name="kaeufliche_arbeiten_innerhalb_des_v4-projektes"/>Käufliche Arbeiten innerhalb des V4-Projektes<text:bookmark-end text:name="__RefHeading___kaeufliche_arbeiten_innerhalb_des_v4-projektes_1"/><text:bookmark-end text:name="kaeufliche_arbeiten_innerhalb_des_v4-projektes"/></text:h>
      <text:p text:style-name="Text_20_body">Bestellungen bitte über mein <text:a xlink:type="simple" xlink:href="http://www.stefanbudian.de/kontakt.html" text:style-name="Internet_20_link" text:visited-style-name="Visited_20_Internet_20_Link">Kontaktformular</text:a>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draw:a xlink:type="simple" xlink:href="https://stefanbudian.de/doku.php?id=artwork:treasure-painting:treasure-painting"><draw:frame draw:style-name="mediacenter" draw:name="Drucke einzelner Bild-Zustände Legend" text:anchor-type="paragraph" draw:z-index="0" svg:width="7.9375cm"><draw:text-box><text:p text:style-name="legendcenter"><draw:frame draw:style-name="mediacenter" draw:name="Drucke einzelner Bild-Zustände" text:anchor-type="paragraph" draw:z-index="0" svg:width="7.9375cm" svg:height="6.6410416666667cm"><draw:image xlink:href="Pictures/077ac0b16f172499b740ab2a3ea405f0.jpg" xlink:type="simple" xlink:show="embed" xlink:actuate="onLoad"/></draw:frame>Drucke einzelner Bild-Zustände</text:p></draw:text-box></draw:frame></draw:a> </text:p>
          </table:table-cell>
          <table:table-cell office:value-type="string" table:style-name="tablecell">
            <text:p text:style-name="tablealignleft"> <draw:a xlink:type="simple" xlink:href="https://stefanbudian.de/doku.php?id=artwork:drawprints"><draw:frame draw:style-name="mediacenter" draw:name="Drawprints Legend" text:anchor-type="paragraph" draw:z-index="0" svg:width="7.9639583333333cm"><draw:text-box><text:p text:style-name="legendcenter"><draw:frame draw:style-name="mediacenter" draw:name="Drawprints" text:anchor-type="paragraph" draw:z-index="1" svg:width="7.9639583333333cm" svg:height="6.6145833333333cm"><draw:image xlink:href="Pictures/57d2e2bcb7eeee4cf107b055ab283ef8.jpg" xlink:type="simple" xlink:show="embed" xlink:actuate="onLoad"/></draw:frame>Drawprints</text:p></draw:text-box></draw:frame></draw:a> </text:p>
          </table:table-cell>
        </table:table-row>
        <table:table-row>
          <table:table-cell office:value-type="string" table:style-name="tablecell">
            <text:p text:style-name="tablealignleft"> <draw:a xlink:type="simple" xlink:href="https://stefanbudian.de/doku.php?id=artwork:kapitel"><draw:frame draw:style-name="mediacenter" draw:name="Kapitelbilder Legend" text:anchor-type="paragraph" draw:z-index="0" svg:width="7.9639583333333cm"><draw:text-box><text:p text:style-name="legendcenter"><draw:frame draw:style-name="mediacenter" draw:name="Kapitelbilder" text:anchor-type="paragraph" draw:z-index="2" svg:width="7.9639583333333cm" svg:height="6.6410416666667cm"><draw:image xlink:href="Pictures/279fdf924d0201ab1e549f113bce9fda.jpg" xlink:type="simple" xlink:show="embed" xlink:actuate="onLoad"/></draw:frame>Kapitelbilder</text:p></draw:text-box></draw:frame></draw:a> </text:p>
          </table:table-cell>
          <table:table-cell office:value-type="string" table:style-name="tablecell">
            <text:p text:style-name="tablealignleft"> <draw:a xlink:type="simple" xlink:href="https://stefanbudian.de/doku.php?id=artwork:zeichnungen"><draw:frame draw:style-name="mediacenter" draw:name="Zeichnungen Legend" text:anchor-type="paragraph" draw:z-index="0" svg:width="7.9375cm"><draw:text-box><text:p text:style-name="legendcenter"><draw:frame draw:style-name="mediacenter" draw:name="Zeichnungen" text:anchor-type="paragraph" draw:z-index="3" svg:width="7.9375cm" svg:height="6.6410416666667cm"><draw:image xlink:href="Pictures/dcd561843b0147242f868f20bc1478e1.jpg" xlink:type="simple" xlink:show="embed" xlink:actuate="onLoad"/></draw:frame>Zeichnungen</text:p></draw:text-box></draw:frame></draw:a> </text:p>
          </table:table-cell>
        </table:table-row>
        <table:table-row>
          <table:table-cell office:value-type="string" table:style-name="tablecell">
            <text:p text:style-name="tablealignleft"> <draw:a xlink:type="simple" xlink:href="https://stefanbudian.de/doku.php?id=artwork:virtual_impressionism"><draw:frame draw:style-name="mediacenter" draw:name="Virtual Impressionism Legend" text:anchor-type="paragraph" draw:z-index="0" svg:width="7.9639583333333cm"><draw:text-box><text:p text:style-name="legendcenter"><draw:frame draw:style-name="mediacenter" draw:name="Virtual Impressionism" text:anchor-type="paragraph" draw:z-index="4" svg:width="7.9639583333333cm" svg:height="6.6410416666667cm"><draw:image xlink:href="Pictures/6f79c0e2ebdf4d9ccd91228289cf5239.jpg" xlink:type="simple" xlink:show="embed" xlink:actuate="onLoad"/></draw:frame>Virtual Impressionism</text:p></draw:text-box></draw:frame></draw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alerie</dc:title>
  </office:meta>
</office:document-meta>
</file>