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a52d4fca67bd1f03a7e6c5e81985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5.875cm" svg:height="11.264079473985cm"><draw:image xlink:href="Pictures/49a52d4fca67bd1f03a7e6c5e8198577.jpg" xlink:type="simple" xlink:show="embed" xlink:actuate="onLoad"/></draw:frame></text:p>
      <text:h text:style-name="Heading_20_1" text:outline-level="1"><text:bookmark text:name="events:nur-der-ewige-augenblick-dauert_22"/><text:bookmark-start text:name="__RefHeading___nur_der_ewige_augenblick_dauert_1"/><text:bookmark-start text:name="nur_der_ewige_augenblick_dauert"/>Nur der ewige Augenblick dauert<text:bookmark-end text:name="__RefHeading___nur_der_ewige_augenblick_dauert_1"/><text:bookmark-end text:name="nur_der_ewige_augenblick_dauert"/></text:h>
      <text:p text:style-name="Text_20_body">Paweł Krzak und Stefan Budian: eine Annäherung an Polen 
mit Gedichten, Liedern und Gesprächen</text:p>
      <text:p text:style-name="Text_20_body">Am Freitag, den 7.Oktober 2022, 20 Uhr</text:p>
      <text:p text:style-name="Text_20_body">Atelier Christiane Schauder<text:line-break/>
Schießgartenstraße 10 A (Eingang Stiftsstraße), 55116 Mainz<text:line-break/>
Beginn 20 Uhr, Einlass 19:30 Uhr<text:line-break/>
Eintritt frei, Spenden erbeten!</text:p>
      <text:p text:style-name="Text_20_body">Anmeldung bitte an christiane-schauder@t-online.de.</text:p>
      <text:p text:style-name="Text_20_body">Gefördert durch die Landeshauptstadt Mainz und den Kultursommer Rheinland-Pfalz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vents:nur-der-ewige-augenblick-dauert_22</dc:title>
  </office:meta>
</office:document-meta>
</file>