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9d587153510127315084598bdcfd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vg:height="7.9375cm"><draw:image xlink:href="Pictures/d79d587153510127315084598bdcfdfc.png" xlink:type="simple" xlink:show="embed" xlink:actuate="onLoad"/></draw:frame></text:p>
      <text:h text:style-name="Heading_20_3" text:outline-level="3"><text:bookmark text:name="en:start"/><text:bookmark-start text:name="__RefHeading___welcome_to_v4_1"/><text:bookmark-start text:name="welcome_to_v4"/>Welcome to V4<text:bookmark-end text:name="__RefHeading___welcome_to_v4_1"/><text:bookmark-end text:name="welcome_to_v4"/></text:h>
      <text:h text:style-name="Heading_20_4" text:outline-level="4"><text:bookmark-start text:name="__RefHeading___oil_painting_and_portrait_2"/><text:bookmark-start text:name="oil_painting_and_portrait"/>Oil painting and portrait:<text:bookmark-end text:name="__RefHeading___oil_painting_and_portrait_2"/><text:bookmark-end text:name="oil_painting_and_portrait"/></text:h>
      <text:h text:style-name="Heading_20_1" text:outline-level="1"><text:bookmark-start text:name="__RefHeading___the_visegrad4_treasure_painting_3"/><text:bookmark-start text:name="the_visegrad4_treasure_painting"/>The Visegrad4 treasure painting.<text:bookmark-end text:name="__RefHeading___the_visegrad4_treasure_painting_3"/><text:bookmark-end text:name="the_visegrad4_treasure_painting"/></text:h>
      <text:p text:style-name="Text_20_body">Within the European Union, Poland, the Czech Republic, Slovakia and Hungary form the internal association „Visegrad 4“. I would like to portray this group of states - not as documentation, but as an artistic approach. With the means of my painting I would like to try to understand something about the societies and people in the Visegrad states. And I want to get to know one of the faces of Europe that I am less familiar with.</text:p>
      <text:p text:style-name="Text_20_body">In April 2019 the first part of my Visegrad4 treasure painting, the „Prelude“, was finished. The next parts are to be created in the next 3 yea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tart</dc:title>
  </office:meta>
</office:document-meta>
</file>