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fed39449e8ca323bfc7ac831c2e2276.jpg"/>
  <manifest:file-entry manifest:media-type="image/jpeg" manifest:full-path="Pictures/4f1d2b5f66e84ab277a5e51309aa3851.jpg"/>
  <manifest:file-entry manifest:media-type="image/jpeg" manifest:full-path="Pictures/719d2b11007d7b51ff6dc90c25b755e7.jpg"/>
  <manifest:file-entry manifest:media-type="image/jpeg" manifest:full-path="Pictures/18cedeef1c4059f158a497829f52c988.jpg"/>
  <manifest:file-entry manifest:media-type="image/jpeg" manifest:full-path="Pictures/869224e2a8243da4f2cc3ad826a2e803.jpg"/>
  <manifest:file-entry manifest:media-type="image/jpeg" manifest:full-path="Pictures/6eb83a06a609996863ef0ac9fd0c2a9c.jpg"/>
  <manifest:file-entry manifest:media-type="image/jpeg" manifest:full-path="Pictures/875f8175b13b6056790b01aee5474f6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ogbuch"/>For the Visegrad4 project, I would like to leave my usual perspectives and go to other points of view. My educational journeys are important to me in order to open my eyes. During each of these trips I try to find „the red thread“: the one that occupies me the most in my surroundings. In notes I reach for these red threads - to recognize and hold them.</text:p>
      <text:h text:style-name="Heading_20_2" text:outline-level="2"><text:bookmark-start text:name="__RefHeading___travel_notes_1"/><text:bookmark-start text:name="travel_notes"/>Travel notes:<text:bookmark-end text:name="__RefHeading___travel_notes_1"/><text:bookmark-end text:name="travel_notes"/></text:h>
      <table:table table:style-name="Table">
        <table:table-column/>
        <table:table-column/>
        <table:table-column/>
        <table:table-row>
          <table:table-cell office:value-type="string" table:style-name="tablecell">
            <text:p text:style-name="tablealignleft"> <draw:a xlink:type="simple" xlink:href="https://spark.adobe.com/page/OfFXEMbK3HW6t/"><draw:frame draw:style-name="mediacenter" draw:name="Indien 2017 Legend" text:anchor-type="paragraph" draw:z-index="0" svg:width="5.953125cm"><draw:text-box><text:p text:style-name="legendcenter"><draw:frame draw:style-name="mediacenter" draw:name="Indien 2017" text:anchor-type="paragraph" draw:z-index="0" svg:width="5.953125cm" svg:height="5.953125cm"><draw:image xlink:href="Pictures/2fed39449e8ca323bfc7ac831c2e2276.jpg" xlink:type="simple" xlink:show="embed" xlink:actuate="onLoad"/></draw:frame>Indien 2017</text:p></draw:text-box></draw:frame></draw:a> </text:p>
          </table:table-cell>
          <table:table-cell office:value-type="string" table:style-name="tablecell">
            <text:p text:style-name="tablealignleft"> <draw:a xlink:type="simple" xlink:href="https://spark.adobe.com/page/1hIcMzaYxkOpN/"><draw:frame draw:style-name="mediacenter" draw:name="Budapest 2017 Legend" text:anchor-type="paragraph" draw:z-index="0" svg:width="5.9795833333333cm"><draw:text-box><text:p text:style-name="legendcenter"><draw:frame draw:style-name="mediacenter" draw:name="Budapest 2017" text:anchor-type="paragraph" draw:z-index="1" svg:width="5.9795833333333cm" svg:height="5.953125cm"><draw:image xlink:href="Pictures/4f1d2b5f66e84ab277a5e51309aa3851.jpg" xlink:type="simple" xlink:show="embed" xlink:actuate="onLoad"/></draw:frame>Budapest 2017</text:p></draw:text-box></draw:frame></draw:a> </text:p>
          </table:table-cell>
          <table:table-cell office:value-type="string" table:style-name="tablecell">
            <text:p text:style-name="tablealignleft"> <draw:a xlink:type="simple" xlink:href="https://spark.adobe.com/page/aljysiRR08FLj/"><draw:frame draw:style-name="mediacenter" draw:name="Prag 2018 Legend" text:anchor-type="paragraph" draw:z-index="0" svg:width="5.9795833333333cm"><draw:text-box><text:p text:style-name="legendcenter"><draw:frame draw:style-name="mediacenter" draw:name="Prag 2018" text:anchor-type="paragraph" draw:z-index="2" svg:width="5.9795833333333cm" svg:height="5.9795833333333cm"><draw:image xlink:href="Pictures/719d2b11007d7b51ff6dc90c25b755e7.jpg" xlink:type="simple" xlink:show="embed" xlink:actuate="onLoad"/></draw:frame>Prag 2018</text:p></draw:text-box></draw:frame></draw:a> </text:p>
          </table:table-cell>
        </table:table-row>
        <table:table-row>
          <table:table-cell office:value-type="string" table:style-name="tablecell">
            <text:p text:style-name="tablealignleft"> <draw:a xlink:type="simple" xlink:href="https://spark.adobe.com/page/FohZ99ph0Ujkw/"><draw:frame draw:style-name="mediacenter" draw:name="Vietnam 2018 Legend" text:anchor-type="paragraph" draw:z-index="0" svg:width="5.953125cm"><draw:text-box><text:p text:style-name="legendcenter"><draw:frame draw:style-name="mediacenter" draw:name="Vietnam 2018" text:anchor-type="paragraph" draw:z-index="3" svg:width="5.953125cm" svg:height="5.9795833333333cm"><draw:image xlink:href="Pictures/18cedeef1c4059f158a497829f52c988.jpg" xlink:type="simple" xlink:show="embed" xlink:actuate="onLoad"/></draw:frame>Vietnam 2018</text:p></draw:text-box></draw:frame></draw:a> </text:p>
          </table:table-cell>
          <table:table-cell office:value-type="string" table:style-name="tablecell">
            <text:p text:style-name="tablealignleft"> <draw:a xlink:type="simple" xlink:href="https://spark.adobe.com/page/H34KJCgGbU2aF/"><draw:frame draw:style-name="mediacenter" draw:name="Marseille 2018 Legend" text:anchor-type="paragraph" draw:z-index="0" svg:width="5.9795833333333cm"><draw:text-box><text:p text:style-name="legendcenter"><draw:frame draw:style-name="mediacenter" draw:name="Marseille 2018" text:anchor-type="paragraph" draw:z-index="4" svg:width="5.9795833333333cm" svg:height="5.9795833333333cm"><draw:image xlink:href="Pictures/869224e2a8243da4f2cc3ad826a2e803.jpg" xlink:type="simple" xlink:show="embed" xlink:actuate="onLoad"/></draw:frame>Marseille 2018</text:p></draw:text-box></draw:frame></draw:a> </text:p>
          </table:table-cell>
          <table:table-cell office:value-type="string" table:style-name="tablecell">
            <text:p text:style-name="tablealignleft"> <draw:a xlink:type="simple" xlink:href="https://spark.adobe.com/page/lW4VBAuB2mBIJ/"><draw:frame draw:style-name="mediacenter" draw:name="Mainz 2019 Legend" text:anchor-type="paragraph" draw:z-index="0" svg:width="5.953125cm"><draw:text-box><text:p text:style-name="legendcenter"><draw:frame draw:style-name="mediacenter" draw:name="Mainz 2019" text:anchor-type="paragraph" draw:z-index="5" svg:width="5.953125cm" svg:height="5.9795833333333cm"><draw:image xlink:href="Pictures/6eb83a06a609996863ef0ac9fd0c2a9c.jpg" xlink:type="simple" xlink:show="embed" xlink:actuate="onLoad"/></draw:frame>Mainz 2019</text:p></draw:text-box></draw:frame></draw:a> </text:p>
          </table:table-cell>
        </table:table-row>
        <table:table-row>
          <table:table-cell office:value-type="string" table:style-name="tablecell">
            <text:p text:style-name="tablealignleft"> <draw:a xlink:type="simple" xlink:href="https://spark.adobe.com/page/P6EeYWT8BOwEo/"><draw:frame draw:style-name="mediacenter" draw:name="Bratislawa 2019 Legend" text:anchor-type="paragraph" draw:z-index="0" svg:width="5.953125cm"><draw:text-box><text:p text:style-name="legendcenter"><draw:frame draw:style-name="mediacenter" draw:name="Bratislawa 2019" text:anchor-type="paragraph" draw:z-index="6" svg:width="5.953125cm" svg:height="5.9795833333333cm"><draw:image xlink:href="Pictures/875f8175b13b6056790b01aee5474f66.jpg" xlink:type="simple" xlink:show="embed" xlink:actuate="onLoad"/></draw:frame>Bratislawa 2019</text:p></draw:text-box></draw:frame></draw:a> </text:p>
          </tabl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logbuch</dc:title>
  </office:meta>
</office:document-meta>
</file>