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fb910367390765c1f41e5042303266.png"/>
  <manifest:file-entry manifest:media-type="image/jpeg" manifest:full-path="Pictures/caf5bebfb36d8fd945fae6e71beb26c7.jpg"/>
  <manifest:file-entry manifest:media-type="image/png" manifest:full-path="Pictures/33dcf3d45d42c6deff2c59b6bf9a4235.png"/>
  <manifest:file-entry manifest:media-type="image/png" manifest:full-path="Pictures/d0066fba8d7744082ed51884abc377c7.png"/>
  <manifest:file-entry manifest:media-type="image/jpeg" manifest:full-path="Pictures/d31643b1695970ada35f46b9c6cbf24a.jpg"/>
  <manifest:file-entry manifest:media-type="image/png" manifest:full-path="Pictures/33c4f58cc5809013616617981b460d9e.png"/>
  <manifest:file-entry manifest:media-type="image/png" manifest:full-path="Pictures/90c0b8e099ade9dbedfc1546df194afb.png"/>
  <manifest:file-entry manifest:media-type="image/jpeg" manifest:full-path="Pictures/ee99dbef61039a6a1dd059b12b54960a.jpg"/>
  <manifest:file-entry manifest:media-type="image/png" manifest:full-path="Pictures/96380ea4be9cf4dd5aec4b256b46b36f.png"/>
  <manifest:file-entry manifest:media-type="image/png" manifest:full-path="Pictures/12a750aa49745637e3c6bf3cdad5a819.png"/>
  <manifest:file-entry manifest:media-type="image/jpeg" manifest:full-path="Pictures/17c187040c75e42fda232e9ced8bf512.jpg"/>
  <manifest:file-entry manifest:media-type="image/png" manifest:full-path="Pictures/1d34ab962f22cabec593570ca1a28f7d.png"/>
  <manifest:file-entry manifest:media-type="image/png" manifest:full-path="Pictures/6a0f33abc6a4b5ab8d17d6080aaa3d85.png"/>
  <manifest:file-entry manifest:media-type="image/png" manifest:full-path="Pictures/e9b7a9714891470f4a2d2ddc979aae14.png"/>
  <manifest:file-entry manifest:media-type="image/png" manifest:full-path="Pictures/5a57862405b5f19bf56917f655b42c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twork:virtual_impressionism"/><text:bookmark-start text:name="__RefHeading___virtual_impressionism_1"/><text:bookmark-start text:name="virtual_impressionism"/>Virtual Impressionism<text:bookmark-end text:name="__RefHeading___virtual_impressionism_1"/><text:bookmark-end text:name="virtual_impressionism"/></text:h>
      <text:p text:style-name="Text_20_body">Mit den „Virtuellen Impressionen“ schließe ich als Maler einen Kreis: ich bin neugierig wohin es mich führt, wenn ich nicht die Malerei virtualisiere, sondern das Virtuelle male. (Text: <text:a xlink:type="simple" xlink:href="https://stefanbudian.de/doku.php?id=virtueller_impressionismus" text:style-name="Internet_20_link" text:visited-style-name="Visited_20_Internet_20_Link">"Virtueller Impressionismus“</text:a>)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ld </text:p>
          </table:table-cell>
          <table:table-cell office:value-type="string" table:style-name="tableheader">
            <text:p text:style-name="Table_20_Heading"> Titel, Daten und Preis </text:p>
          </table:table-cell>
          <table:table-cell office:value-type="string" table:style-name="tableheader">
            <text:p text:style-name="Table_20_Heading"> Ort in der V4-Anlage </text:p>
          </table:table-cell>
          <table:table-cell office:value-type="string" table:style-name="tableheader">
            <text:p text:style-name="Table_20_Heading"> QRCode </text:p>
          </table:table-cell>
        </table:table-row>
        <table:table-row>
          <table:table-cell office:value-type="string" table:style-name="tablecell">
            <text:p text:style-name="tablealignleft"> <draw:a xlink:type="simple" xlink:href="http://www.stefanbudian.de/zoomify/Virtual_Impression01.html"><draw:frame draw:style-name="media" draw:name="0" text:anchor-type="as-char" draw:z-index="0" svg:width="5.2916666666667cm" svg:height="4.60375cm"><draw:image xlink:href="Pictures/f7fb910367390765c1f41e5042303266.png" xlink:type="simple" xlink:show="embed" xlink:actuate="onLoad"/></draw:frame></draw:a> </text:p>
          </table:table-cell>
          <table:table-cell office:value-type="string" table:style-name="tablecell">
            <text:p text:style-name="tablealignleft"><text:span text:style-name="Strong_20_Emphasis">„Virtual Impression 01“</text:span><text:line-break/> 2019 <text:line-break/> Öl auf Leinwand<text:line-break/>52×62 cm<text:line-break/> <text:line-break/><text:span text:style-name="Strong_20_Emphasis">Preis: 2.800,-€</text:span> </text:p>
          </table:table-cell>
          <table:table-cell office:value-type="string" table:style-name="tablecell">
            <text:p text:style-name="tablealignleft"> <draw:a xlink:type="simple" xlink:href="http://www.stefanbudian.de/V4/index.html?s=pano1488&amp;h=304.11&amp;v=0.46&amp;f=16.28&amp;skipintro=true"><draw:frame draw:style-name="media" draw:name="In der V4-Anlage ansehen Legend" text:anchor-type="as-char" draw:z-index="0" svg:width="7.9375cm"><draw:text-box><text:p text:style-name="legendcenter"><draw:frame draw:style-name="media" draw:name="In der V4-Anlage ansehen" text:anchor-type="as-char" draw:z-index="1" svg:width="7.9375cm" svg:height="6.588125cm"><draw:image xlink:href="Pictures/caf5bebfb36d8fd945fae6e71beb26c7.jpg" xlink:type="simple" xlink:show="embed" xlink:actuate="onLoad"/></draw:frame>In der V4-Anlage ansehen</text:p></draw:text-box></draw:frame></draw:a>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7.540625cm" svg:height="7.540625cm"><draw:image xlink:href="Pictures/33dcf3d45d42c6deff2c59b6bf9a4235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draw:a xlink:type="simple" xlink:href="http://www.stefanbudian.de/zoomify/Virtual_Impression02.html"><draw:frame draw:style-name="media" draw:name="3" text:anchor-type="as-char" draw:z-index="3" svg:width="5.2916666666667cm" svg:height="4.5772916666667cm"><draw:image xlink:href="Pictures/d0066fba8d7744082ed51884abc377c7.png" xlink:type="simple" xlink:show="embed" xlink:actuate="onLoad"/></draw:frame></draw:a> </text:p>
          </table:table-cell>
          <table:table-cell office:value-type="string" table:style-name="tablecell">
            <text:p text:style-name="tablealignleft"><text:span text:style-name="Strong_20_Emphasis">„Virtual Impression 02“</text:span><text:line-break/> 2019 <text:line-break/> Öl auf Leinwand<text:line-break/>52×62 cm<text:line-break/> <text:line-break/><text:span text:style-name="Strong_20_Emphasis">Preis: 2.800,-€</text:span> </text:p>
          </table:table-cell>
          <table:table-cell office:value-type="string" table:style-name="tablecell">
            <text:p text:style-name="tablealignleft"> <draw:a xlink:type="simple" xlink:href="http://www.stefanbudian.de/V4/index.html?s=pano4878&amp;h=-90.01&amp;v=2.36&amp;f=27.44&amp;skipintro=true"><draw:frame draw:style-name="media" draw:name="In der V4-Anlage ansehen Legend" text:anchor-type="as-char" draw:z-index="0" svg:width="7.9375cm"><draw:text-box><text:p text:style-name="legendcenter"><draw:frame draw:style-name="media" draw:name="In der V4-Anlage ansehen" text:anchor-type="as-char" draw:z-index="4" svg:width="7.9375cm" svg:height="6.3764583333333cm"><draw:image xlink:href="Pictures/d31643b1695970ada35f46b9c6cbf24a.jpg" xlink:type="simple" xlink:show="embed" xlink:actuate="onLoad"/></draw:frame>In der V4-Anlage ansehen</text:p></draw:text-box></draw:frame></draw:a>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7.540625cm" svg:height="7.540625cm"><draw:image xlink:href="Pictures/33c4f58cc5809013616617981b460d9e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draw:a xlink:type="simple" xlink:href="http://www.stefanbudian.de/zoomify/Virtual_Impression03.html"><draw:frame draw:style-name="media" draw:name="6" text:anchor-type="as-char" draw:z-index="6" svg:width="5.2916666666667cm" svg:height="4.60375cm"><draw:image xlink:href="Pictures/90c0b8e099ade9dbedfc1546df194afb.png" xlink:type="simple" xlink:show="embed" xlink:actuate="onLoad"/></draw:frame></draw:a> </text:p>
          </table:table-cell>
          <table:table-cell office:value-type="string" table:style-name="tablecell">
            <text:p text:style-name="tablealignleft"><text:span text:style-name="Strong_20_Emphasis">„Virtual Impression 03“</text:span><text:line-break/> 2019 <text:line-break/> Öl auf Leinwand<text:line-break/>52×62 cm<text:line-break/> <text:line-break/><text:span text:style-name="Strong_20_Emphasis">Preis: 2.800,-€</text:span> </text:p>
          </table:table-cell>
          <table:table-cell office:value-type="string" table:style-name="tablecell">
            <text:p text:style-name="tablealignleft"> <draw:a xlink:type="simple" xlink:href="http://www.stefanbudian.de/V4/index.html?s=pano1488&amp;h=244.73&amp;v=-5&amp;f=19.16&amp;skipintro=true"><draw:frame draw:style-name="media" draw:name="In der V4-Anlage ansehen Legend" text:anchor-type="as-char" draw:z-index="0" svg:width="7.9375cm"><draw:text-box><text:p text:style-name="legendcenter"><draw:frame draw:style-name="media" draw:name="In der V4-Anlage ansehen" text:anchor-type="as-char" draw:z-index="7" svg:width="7.9375cm" svg:height="7.064375cm"><draw:image xlink:href="Pictures/ee99dbef61039a6a1dd059b12b54960a.jpg" xlink:type="simple" xlink:show="embed" xlink:actuate="onLoad"/></draw:frame>In der V4-Anlage ansehen</text:p></draw:text-box></draw:frame></draw:a> </text:p>
          </table:table-cell>
          <table:table-cell office:value-type="string" table:style-name="tablecell">
            <text:p text:style-name="tablealignleft"> <draw:frame draw:style-name="media" draw:name="8" text:anchor-type="as-char" draw:z-index="8" svg:width="7.540625cm" svg:height="7.540625cm"><draw:image xlink:href="Pictures/96380ea4be9cf4dd5aec4b256b46b36f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draw:a xlink:type="simple" xlink:href="http://www.stefanbudian.de/zoomify/Virtual_Impression04.html"><draw:frame draw:style-name="media" draw:name="9" text:anchor-type="as-char" draw:z-index="9" svg:width="5.2916666666667cm" svg:height="4.5772916666667cm"><draw:image xlink:href="Pictures/12a750aa49745637e3c6bf3cdad5a819.png" xlink:type="simple" xlink:show="embed" xlink:actuate="onLoad"/></draw:frame></draw:a> </text:p>
          </table:table-cell>
          <table:table-cell office:value-type="string" table:style-name="tablecell">
            <text:p text:style-name="tablealignleft"><text:span text:style-name="Strong_20_Emphasis">„Virtual Impression 04“</text:span><text:line-break/> 2019 <text:line-break/> Öl auf Leinwand<text:line-break/>70×80 cm<text:line-break/> <text:line-break/><text:span text:style-name="Strong_20_Emphasis">Preis: 3.800,-€</text:span> </text:p>
          </table:table-cell>
          <table:table-cell office:value-type="string" table:style-name="tablecell">
            <text:p text:style-name="tablealignleft"> <draw:a xlink:type="simple" xlink:href="http://www.stefanbudian.de/V4/index.html?s=pano4878&amp;h=-318.01&amp;v=-2.94&amp;f=30&amp;skipintro=true"><draw:frame draw:style-name="media" draw:name="In der V4-Anlage ansehen Legend" text:anchor-type="as-char" draw:z-index="0" svg:width="7.9375cm"><draw:text-box><text:p text:style-name="legendcenter"><draw:frame draw:style-name="media" draw:name="In der V4-Anlage ansehen" text:anchor-type="as-char" draw:z-index="10" svg:width="7.9375cm" svg:height="6.50875cm"><draw:image xlink:href="Pictures/17c187040c75e42fda232e9ced8bf512.jpg" xlink:type="simple" xlink:show="embed" xlink:actuate="onLoad"/></draw:frame>In der V4-Anlage ansehen</text:p></draw:text-box></draw:frame></draw:a> </text:p>
          </table:table-cell>
          <table:table-cell office:value-type="string" table:style-name="tablecell">
            <text:p text:style-name="tablealignleft"> <draw:frame draw:style-name="media" draw:name="11" text:anchor-type="as-char" draw:z-index="11" svg:width="7.540625cm" svg:height="7.540625cm"><draw:image xlink:href="Pictures/1d34ab962f22cabec593570ca1a28f7d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draw:a xlink:type="simple" xlink:href="http://www.stefanbudian.de/zoomify/Virtual_Impression05.html"><draw:frame draw:style-name="media" draw:name="12" text:anchor-type="as-char" draw:z-index="12" svg:width="4.60375cm" svg:height="5.2916666666667cm"><draw:image xlink:href="Pictures/6a0f33abc6a4b5ab8d17d6080aaa3d85.png" xlink:type="simple" xlink:show="embed" xlink:actuate="onLoad"/></draw:frame></draw:a> </text:p>
          </table:table-cell>
          <table:table-cell office:value-type="string" table:style-name="tablecell">
            <text:p text:style-name="tablealignleft"><text:span text:style-name="Strong_20_Emphasis">„Virtual Impression 05“</text:span><text:line-break/> 2019 <text:line-break/> Öl auf Leinwand<text:line-break/>62×52 cm<text:line-break/> <text:line-break/><text:span text:style-name="Strong_20_Emphasis">Preis: 2.800,-€</text:span> </text:p>
          </table:table-cell>
          <table:table-cell office:value-type="string" table:style-name="tablecell">
            <text:p text:style-name="tablealignleft"> <draw:a xlink:type="simple" xlink:href="http://www.stefanbudian.de/V4/index.html?s=pano12721&amp;h=-97.92&amp;v=-3.93&amp;f=45.79&amp;skipintro=true"><draw:frame draw:style-name="media" draw:name="In der V4-Anlage ansehen Legend" text:anchor-type="as-char" draw:z-index="0" svg:width="7.9375cm"><draw:text-box><text:p text:style-name="legendcenter"><draw:frame draw:style-name="media" draw:name="In der V4-Anlage ansehen" text:anchor-type="as-char" draw:z-index="13" svg:width="7.9375cm" svg:height="5.5297916666667cm"><draw:image xlink:href="Pictures/e9b7a9714891470f4a2d2ddc979aae14.png" xlink:type="simple" xlink:show="embed" xlink:actuate="onLoad"/></draw:frame>In der V4-Anlage ansehen</text:p></draw:text-box></draw:frame></draw:a>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7.540625cm" svg:height="7.540625cm"><draw:image xlink:href="Pictures/5a57862405b5f19bf56917f655b42ca4.png" xlink:type="simple" xlink:show="embed" xlink:actuate="onLoad"/></draw:frame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rtwork:virtual_impressionism</dc:title>
  </office:meta>
</office:document-meta>
</file>