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49aef3765f5377b5870cd39fda4b5a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rtwork:kapitel"/>Das Visegrad4-Schatzbild entwickelt sich in fortwährenden Übermalungen weiter. Die Schlussbilder der Kapitel bleiben jedoch als reale Ölbilder erhalten. Die Arbeit an einem neuen Kapitel beginnt jeweils auf einer Reproduktion des vorherigen Kapitel-Schlussbildes.<text:line-break/>
<text:a xlink:type="simple" xlink:href="https://stefanbudian.de/doku.php?id=joche_in_v4" text:style-name="Internet_20_link" text:visited-style-name="Visited_20_Internet_20_Link">Die Rolle der Schluss-Bilder</text:a>
<text:line-break/>
<text:line-break/>
<draw:a xlink:type="simple" xlink:href="http://www.stefanbudian.de/zoomify/V4_Schatzbild_(Zustand 02110)"><draw:frame draw:style-name="mediaright" draw:name="Kapitelbild: &quot;Vorspiel&quot; Legend" text:anchor-type="paragraph" draw:z-index="0" svg:width="22.489583333333cm" style:rel-width="100%"><draw:text-box><text:p text:style-name="legendcenter"><draw:frame draw:style-name="mediaright" draw:name="Kapitelbild: &quot;Vorspiel&quot;" text:anchor-type="paragraph" draw:z-index="0" svg:width="22.489583333333cm" style:rel-width="100%" svg:height="12.647083333333cm" style:rel-height="scale"><draw:image xlink:href="Pictures/249aef3765f5377b5870cd39fda4b5af.jpg" xlink:type="simple" xlink:show="embed" xlink:actuate="onLoad"/></draw:frame>Kapitelbild: "Vorspiel"</text:p></draw:text-box></draw:frame></draw:a>
<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artwork:kapitel</dc:title>
  </office:meta>
</office:document-meta>
</file>