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286195c1e0dc4779d16a09fe2e0b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twork:drawprints"/><text:bookmark-start text:name="__RefHeading___v4-drawprints_1"/><text:bookmark-start text:name="v4-drawprints"/>V4-Drawprints<text:bookmark-end text:name="__RefHeading___v4-drawprints_1"/><text:bookmark-end text:name="v4-drawprints"/></text:h>
      <text:p text:style-name="Text_20_body">(Unikat-Drucke aus dem V4-Schatzbild, mit einer Zeichnung überarbeitet)</text:p>
      <text:p text:style-name="Text_20_body"><draw:a xlink:type="simple" xlink:href="http://www.stefanbudian.de/zoomify/V4_Drawprint_Zustand_01372.html"><draw:frame draw:style-name="mediacenter" draw:name="Zoomify-Ansicht Legend" text:anchor-type="paragraph" draw:z-index="0" svg:width="22.489583333333cm" style:rel-width="100%"><draw:text-box><text:p text:style-name="legendcenter"><draw:frame draw:style-name="mediacenter" draw:name="Zoomify-Ansicht" text:anchor-type="paragraph" draw:z-index="0" svg:width="22.489583333333cm" style:rel-width="100%" svg:height="12.647083333333cm" style:rel-height="scale"><draw:image xlink:href="Pictures/3b286195c1e0dc4779d16a09fe2e0b40.jpg" xlink:type="simple" xlink:show="embed" xlink:actuate="onLoad"/></draw:frame>Zoomify-Ansicht</text:p></draw:text-box></draw:frame></draw:a></text:p>
      <text:p text:style-name="Text_20_body">Die V4-Drawprints sind eine Möglichkeit, mein Visegrad4 Projekt finanziell zu fördern. Zu jedem Bildzustand aus dem <text:a xlink:type="simple" xlink:href="https://stefanbudian.de/doku.php?id=v4_treasure-painting" text:style-name="Internet_20_link" text:visited-style-name="Visited_20_Internet_20_Link">V4-Schatzbild</text:a> kann es einen einzigen Drawprint geben, den Sie als Unikat-Druck mit individueller Zeichnung erwerben können.
Es gibt die Drawprints in zwei verschieden Größen, die 500,-€ bzw. 1.000,-€ kosten (incl. MwSt). Die Käuferinnen und Käufer eines (oder mehrerer) Drawprints, möchte ich als Förderer des Projektes aufführen, auf Wunsch auch anonym. Dazu werde ich einen Ausstellungsraum in der  virtuellen <text:a xlink:type="simple" xlink:href="https://stefanbudian.de/doku.php?id=v4-areal" text:style-name="Internet_20_link" text:visited-style-name="Visited_20_Internet_20_Link">V4-Anlage</text:a> erstellen, unter dem Arbeitstitel „Hall of Fame“.</text:p>
      <text:p text:style-name="Text_20_body">Drawprints: <text:a xlink:type="simple" xlink:href="https://stefanbudian.de/doku.php?id=artwork:drawprints:gallery" text:style-name="Internet_20_link" text:visited-style-name="Visited_20_Internet_20_Link">Galerie</text:a></text:p>
      <text:p text:style-name="Text_20_body">—- photogallery show —-
namespace  :artwork:drawprints:gallery
title      : V4 Drawprints
description: Überarbeitete Bildzustände des Visegrad4-Schatzbildes
copyright  : © 2021 by Stefan Budian
posterimg  : V4-Drawprint-01372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rtwork:drawprints</dc:title>
  </office:meta>
</office:document-meta>
</file>