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udwig:stimmen:wiktor:lyrics"/><text:bookmark-start text:name="__RefHeading___wiktors_lied_1"/><text:bookmark-start text:name="wiktors_lied"/>Wiktors Lied<text:bookmark-end text:name="__RefHeading___wiktors_lied_1"/><text:bookmark-end text:name="wiktors_lied"/></text:h>
      <text:p text:style-name="Text_20_body"><text:span text:style-name="Emphasis">entstanden im Gespräch zwischen Stefan Budian und Claude (KI) mit Suno (KI), August 2026</text:span></text:p>
      <text:p text:style-name="Text_20_body"><text:line-break/></text:p>
      <text:p text:style-name="Text_20_body"><text:a xlink:type="simple" xlink:href="http://stefanbudian.de/doku.php?id=ludwig:stimmen:wiktor" text:style-name="Internet_20_link" text:visited-style-name="Visited_20_Internet_20_Link">← Wiktors fiktive Biografie</text:a></text:p>
      <text:h text:style-name="Heading_20_3" text:outline-level="3"><text:bookmark-start text:name="__RefHeading___wiktor_deutsch_2"/><text:bookmark-start text:name="wiktor_deutsch"/>WIKTOR — deutsch<text:bookmark-end text:name="__RefHeading___wiktor_deutsch_2"/><text:bookmark-end text:name="wiktor_deutsch"/></text:h>
      <text:h text:style-name="Heading_20_4" text:outline-level="4"><text:bookmark-start text:name="__RefHeading___strophe_1_3"/><text:bookmark-start text:name="strophe_1"/>Strophe 1<text:bookmark-end text:name="__RefHeading___strophe_1_3"/><text:bookmark-end text:name="strophe_1"/></text:h>
      <text:p text:style-name="Text_20_body">Die Nacht ist dunkel. Ich liege still und warte.<text:line-break/>
Unter der linken Hüfte ein spitzer Stein.<text:line-break/>
Ich habe ihn schon vor Stunden gespürt,<text:line-break/>
doch ich rühre mich nicht.<text:line-break/>
Das Gras riecht nach trockenem Sommer.<text:line-break/>
Ich habe Durst, doch ich trinke nicht.<text:line-break/></text:p>
      <text:h text:style-name="Heading_20_4" text:outline-level="4"><text:bookmark-start text:name="__RefHeading___strophe_2_4"/><text:bookmark-start text:name="strophe_2"/>Strophe 2<text:bookmark-end text:name="__RefHeading___strophe_2_4"/><text:bookmark-end text:name="strophe_2"/></text:h>
      <text:p text:style-name="Text_20_body">Zu Hause lehnt die Leiter noch an der Scheune.<text:line-break/>
Ich wollte das Blech festnageln, ehe der Herbst kommt.<text:line-break/>
Schläft Agnieszka noch, und meine kleine Ludka?<text:line-break/>
Pawel hätte heute seinen ersten Schultag,<text:line-break/>
wäre die Schule nicht verschoben, auf unbestimmte Zeit.<text:line-break/>
Oh Gott, ich bitte dich, lass mich meine Lieben wieder sehen.<text:line-break/></text:p>
      <text:h text:style-name="Heading_20_4" text:outline-level="4"><text:bookmark-start text:name="__RefHeading___strophe_3_5"/><text:bookmark-start text:name="strophe_3"/>Strophe 3<text:bookmark-end text:name="__RefHeading___strophe_3_5"/><text:bookmark-end text:name="strophe_3"/></text:h>
      <text:p text:style-name="Text_20_body">Einer kommt und sagt: Im Norden bei Rybnik<text:line-break/>
sind sie schon da. Dreißig Panzer, seit drei Uhr vierzehn.<text:line-break/>
Noch immer dunkel. Wie schwer ist das Warten.<text:line-break/></text:p>
      <text:h text:style-name="Heading_20_4" text:outline-level="4"><text:bookmark-start text:name="__RefHeading___strophe_4_6"/><text:bookmark-start text:name="strophe_4"/>Strophe 4<text:bookmark-end text:name="__RefHeading___strophe_4_6"/><text:bookmark-end text:name="strophe_4"/></text:h>
      <text:p text:style-name="Text_20_body">Ich bin kein Held und ich will keiner sein.<text:line-break/>
Ich habe kein großes Wort für das hier.<text:line-break/>
Aber vor mir liegt die Straße, die sie nehmen,<text:line-break/>
und hinter mir liegt alles, das mir etwas bedeutet.<text:line-break/>
Darum bin ich hier. So einfach ist es.<text:line-break/></text:p>
      <text:h text:style-name="Heading_20_4" text:outline-level="4"><text:bookmark-start text:name="__RefHeading___strophe_5_7"/><text:bookmark-start text:name="strophe_5"/>Strophe 5<text:bookmark-end text:name="__RefHeading___strophe_5_7"/><text:bookmark-end text:name="strophe_5"/></text:h>
      <text:p text:style-name="Text_20_body">Da ist der Befehl, wir kennen ihn alle:<text:line-break/>
Erkennen, wie stark sie sind.<text:line-break/>
Aufhalten, so lange es geht.<text:line-break/>
Nicht zerschlagen lassen, dann Rückzug nach Kobiur.<text:line-break/>
Doch wie soll ich wissen, wann es genug ist?<text:line-break/>
Und geht beides: Kämpfen und überleben?<text:line-break/></text:p>
      <text:h text:style-name="Heading_20_4" text:outline-level="4"><text:bookmark-start text:name="__RefHeading___strophe_6_8"/><text:bookmark-start text:name="strophe_6"/>Strophe 6<text:bookmark-end text:name="__RefHeading___strophe_6_8"/><text:bookmark-end text:name="strophe_6"/></text:h>
      <text:p text:style-name="Text_20_body">Auf den Kisten steht: Optische Geräte.<text:line-break/>
Drinnen sind Gewehre, die durch Panzer gehn.<text:line-break/>
Es war so geheim, keiner kann sie bedienen.<text:line-break/>
Können wir standhalten? Ich weiß es nicht.<text:line-break/></text:p>
      <text:h text:style-name="Heading_20_4" text:outline-level="4"><text:bookmark-start text:name="__RefHeading___strophe_7_9"/><text:bookmark-start text:name="strophe_7"/>Strophe 7<text:bookmark-end text:name="__RefHeading___strophe_7_9"/><text:bookmark-end text:name="strophe_7"/></text:h>
      <text:p text:style-name="Text_20_body">Der Morgen wird grau. Ich sehe meine Hände.<text:line-break/>
Jetzt sehe ich die Straße, und sie ist nicht leer:<text:line-break/>
Aus Rybnik kommen Leute, mit Bündeln,<text:line-break/>
mit Karren, mit ihren Kindern auf dem Arm.<text:line-break/>
Und über ihnen ist ein Jagdflieger,<text:line-break/>
der rattert und in ihre Reihen schießt.<text:line-break/></text:p>
      <text:h text:style-name="Heading_20_4" text:outline-level="4"><text:bookmark-start text:name="__RefHeading___strophe_8_10"/><text:bookmark-start text:name="strophe_8"/>Strophe 8<text:bookmark-end text:name="__RefHeading___strophe_8_10"/><text:bookmark-end text:name="strophe_8"/></text:h>
      <text:p text:style-name="Text_20_body">Bald hilft uns der Westen, Briten und Franzosen<text:line-break/>
haben Beistand versprochen, und wenn alles gut geht,<text:line-break/>
sitze ich Weihnachten am Tisch mit meiner Familie<text:line-break/>
und sage: Es war gar nicht so schlimm.<text:line-break/></text:p>
      <text:h text:style-name="Heading_20_4" text:outline-level="4"><text:bookmark-start text:name="__RefHeading___schluss_11"/><text:bookmark-start text:name="schluss"/>Schluss<text:bookmark-end text:name="__RefHeading___schluss_11"/><text:bookmark-end text:name="schluss"/></text:h>
      <text:p text:style-name="Text_20_body">Etwas nähert sich auf der Straße.<text:line-break/>
Kein Panzer. Zu leicht. Zu schnell.<text:line-break/>
Motorräder.<text:line-break/>
Es ist der erste September.<text:line-break/>
Und ich lege an.<text:line-break/></text:p>
      <text:p text:style-name="Horizontal_20_Line"/>
      <text:h text:style-name="Heading_20_3" text:outline-level="3"><text:bookmark-start text:name="__RefHeading___wiktor_tschechisch_12"/><text:bookmark-start text:name="wiktor_tschechisch"/>WIKTOR — tschechisch<text:bookmark-end text:name="__RefHeading___wiktor_tschechisch_12"/><text:bookmark-end text:name="wiktor_tschechisch"/></text:h>
      <text:p text:style-name="Text_20_body"><text:line-break/></text:p>
      <text:h text:style-name="Heading_20_4" text:outline-level="4"><text:bookmark-start text:name="__RefHeading___sloka_1_13"/><text:bookmark-start text:name="sloka_1"/>Sloka 1<text:bookmark-end text:name="__RefHeading___sloka_1_13"/><text:bookmark-end text:name="sloka_1"/></text:h>
      <text:p text:style-name="Text_20_body">Noc je temná. Ležím tiše a čekám.<text:line-break/>
Pod levým bokem mám ostrý kámen.<text:line-break/>
Cítím ho už celé hodiny,<text:line-break/>
ale ani se nehnu.<text:line-break/>
Tráva voní suchým létem.<text:line-break/>
Mám žízeň, ale nepiju.<text:line-break/></text:p>
      <text:h text:style-name="Heading_20_4" text:outline-level="4"><text:bookmark-start text:name="__RefHeading___sloka_2_14"/><text:bookmark-start text:name="sloka_2"/>Sloka 2<text:bookmark-end text:name="__RefHeading___sloka_2_14"/><text:bookmark-end text:name="sloka_2"/></text:h>
      <text:p text:style-name="Text_20_body">Doma se ještě opírá žebřík o stodolu.<text:line-break/>
Chtěl jsem přibít plech, než přijde podzim.<text:line-break/>
Spí ještě Agnieszka a moje malá Ludka?<text:line-break/>
Paweł měl dnes jít poprvé do školy,<text:line-break/>
kdyby školu neodložili na neurčito.<text:line-break/>
Bože, prosím tě, dovol mi znovu spatřit mé nejbližší.<text:line-break/></text:p>
      <text:h text:style-name="Heading_20_4" text:outline-level="4"><text:bookmark-start text:name="__RefHeading___sloka_3_15"/><text:bookmark-start text:name="sloka_3"/>Sloka 3<text:bookmark-end text:name="__RefHeading___sloka_3_15"/><text:bookmark-end text:name="sloka_3"/></text:h>
      <text:p text:style-name="Text_20_body">Někdo přichází a říká: Na severu u Rybniku<text:line-break/>
už jsou tam. Třicet tanků, od tří čtrnáct.<text:line-break/>
Pořád je tma. Jak těžké je čekat.<text:line-break/></text:p>
      <text:h text:style-name="Heading_20_4" text:outline-level="4"><text:bookmark-start text:name="__RefHeading___sloka_4_16"/><text:bookmark-start text:name="sloka_4"/>Sloka 4<text:bookmark-end text:name="__RefHeading___sloka_4_16"/><text:bookmark-end text:name="sloka_4"/></text:h>
      <text:p text:style-name="Text_20_body">Nejsem hrdina a nechci jím být.<text:line-break/>
Nemám pro tohle žádná velká slova.<text:line-break/>
Ale přede mnou leží cesta, kterou pojedou,<text:line-break/>
a za mnou je všechno, na čem mi záleží.<text:line-break/>
Proto jsem tady. Je to tak prosté.<text:line-break/></text:p>
      <text:h text:style-name="Heading_20_4" text:outline-level="4"><text:bookmark-start text:name="__RefHeading___sloka_5_17"/><text:bookmark-start text:name="sloka_5"/>Sloka 5<text:bookmark-end text:name="__RefHeading___sloka_5_17"/><text:bookmark-end text:name="sloka_5"/></text:h>
      <text:p text:style-name="Text_20_body">Tady je rozkaz, všichni ho známe:<text:line-break/>
Zjistit, jakou mají sílu.<text:line-break/>
Zadržet je, jak dlouho to půjde.<text:line-break/>
Nenechat se rozdrtit, pak ustoupit ke Kobióru.<text:line-break/>
Ale jak mám poznat, kdy už je dost?<text:line-break/>
A jde vůbec obojí: bojovat a přežít?<text:line-break/></text:p>
      <text:h text:style-name="Heading_20_4" text:outline-level="4"><text:bookmark-start text:name="__RefHeading___sloka_6_18"/><text:bookmark-start text:name="sloka_6"/>Sloka 6<text:bookmark-end text:name="__RefHeading___sloka_6_18"/><text:bookmark-end text:name="sloka_6"/></text:h>
      <text:p text:style-name="Text_20_body">Na bednách stojí: Optické přístroje.<text:line-break/>
Uvnitř jsou pušky, co prostřelí tank.<text:line-break/>
Bylo to tak tajné, že je nikdo neumí obsluhovat.<text:line-break/>
Dokážeme vydržet? Nevím.<text:line-break/></text:p>
      <text:h text:style-name="Heading_20_4" text:outline-level="4"><text:bookmark-start text:name="__RefHeading___sloka_7_19"/><text:bookmark-start text:name="sloka_7"/>Sloka 7<text:bookmark-end text:name="__RefHeading___sloka_7_19"/><text:bookmark-end text:name="sloka_7"/></text:h>
      <text:p text:style-name="Text_20_body">Ráno šedne. Vidím svoje ruce.<text:line-break/>
Teď vidím i cestu a není prázdná:<text:line-break/>
Od Rybniku přicházejí lidé s uzly,<text:line-break/>
s vozíky, s dětmi v náručí.<text:line-break/>
A nad nimi letí stíhačka,<text:line-break/>
rachotí a střílí do jejich řad.<text:line-break/></text:p>
      <text:h text:style-name="Heading_20_4" text:outline-level="4"><text:bookmark-start text:name="__RefHeading___sloka_8_20"/><text:bookmark-start text:name="sloka_8"/>Sloka 8<text:bookmark-end text:name="__RefHeading___sloka_8_20"/><text:bookmark-end text:name="sloka_8"/></text:h>
      <text:p text:style-name="Text_20_body">Brzy nám pomůže Západ, Britové a Francouzi<text:line-break/>
slíbili pomoc, a jestli všechno dobře dopadne,<text:line-break/>
budu o Vánocích sedět u stolu se svou rodinou<text:line-break/>
a řeknu: Vlastně to nebylo tak zlé.<text:line-break/></text:p>
      <text:h text:style-name="Heading_20_4" text:outline-level="4"><text:bookmark-start text:name="__RefHeading___zaver_21"/><text:bookmark-start text:name="zaver"/>Závěr<text:bookmark-end text:name="__RefHeading___zaver_21"/><text:bookmark-end text:name="zaver"/></text:h>
      <text:p text:style-name="Text_20_body">Něco se blíží po cestě.<text:line-break/>
Tank to není. Příliš lehké. Příliš rychlé.<text:line-break/>
Motocykly.<text:line-break/>
Je prvního září.<text:line-break/>
A já zamířím.<text:line-break/></text:p>
      <text:p text:style-name="Horizontal_20_Line"/>
      <text:h text:style-name="Heading_20_3" text:outline-level="3"><text:bookmark-start text:name="__RefHeading___wiktor_polnisch_22"/><text:bookmark-start text:name="wiktor_polnisch"/>WIKTOR — polnisch<text:bookmark-end text:name="__RefHeading___wiktor_polnisch_22"/><text:bookmark-end text:name="wiktor_polnisch"/></text:h>
      <text:p text:style-name="Text_20_body"><text:line-break/></text:p>
      <text:h text:style-name="Heading_20_4" text:outline-level="4"><text:bookmark-start text:name="__RefHeading___zwrotka_1_23"/><text:bookmark-start text:name="zwrotka_1"/>Zwrotka 1<text:bookmark-end text:name="__RefHeading___zwrotka_1_23"/><text:bookmark-end text:name="zwrotka_1"/></text:h>
      <text:p text:style-name="Text_20_body">Noc jest ciemna. Leżę cicho i czekam.<text:line-break/>
Pod lewym biodrem ostry kamień.<text:line-break/>
Poczułem go już przed godzinami,<text:line-break/>
ale się nie ruszam.<text:line-break/>
Trawa pachnie suchym latem.<text:line-break/>
Chce mi się pić, ale nie piję.<text:line-break/></text:p>
      <text:h text:style-name="Heading_20_4" text:outline-level="4"><text:bookmark-start text:name="__RefHeading___zwrotka_2_24"/><text:bookmark-start text:name="zwrotka_2"/>Zwrotka 2<text:bookmark-end text:name="__RefHeading___zwrotka_2_24"/><text:bookmark-end text:name="zwrotka_2"/></text:h>
      <text:p text:style-name="Text_20_body">W domu drabina wciąż stoi przy stodole.<text:line-break/>
Chciałem przybić blachę, zanim przyjdzie jesień.<text:line-break/>
Czy Agnieszka jeszcze śpi, i moja mała Ludka?<text:line-break/>
Paweł miałby dziś pierwszy dzień w szkole,<text:line-break/>
gdyby jej nie przełożyli na czas nieokreślony.<text:line-break/>
Boże, proszę Cię, pozwól mi zobaczyć moich bliskich.<text:line-break/></text:p>
      <text:h text:style-name="Heading_20_4" text:outline-level="4"><text:bookmark-start text:name="__RefHeading___zwrotka_3_25"/><text:bookmark-start text:name="zwrotka_3"/>Zwrotka 3<text:bookmark-end text:name="__RefHeading___zwrotka_3_25"/><text:bookmark-end text:name="zwrotka_3"/></text:h>
      <text:p text:style-name="Text_20_body">Ktoś przychodzi i mówi: na północy, pod Rybnikiem<text:line-break/>
już są. Trzydzieści czołgów, od trzeciej czternaście.<text:line-break/>
Wciąż ciemno. Jakie ciężkie jest to czekanie.<text:line-break/></text:p>
      <text:h text:style-name="Heading_20_4" text:outline-level="4"><text:bookmark-start text:name="__RefHeading___zwrotka_4_26"/><text:bookmark-start text:name="zwrotka_4"/>Zwrotka 4<text:bookmark-end text:name="__RefHeading___zwrotka_4_26"/><text:bookmark-end text:name="zwrotka_4"/></text:h>
      <text:p text:style-name="Text_20_body">Nie jestem bohaterem i nie chcę nim być.<text:line-break/>
Nie mam na to wielkich słów.<text:line-break/>
Ale przede mną leży droga, którą pójdą,<text:line-break/>
a za mną wszystko, co coś dla mnie znaczy.<text:line-break/>
Dlatego tu jestem. To takie proste.<text:line-break/></text:p>
      <text:h text:style-name="Heading_20_4" text:outline-level="4"><text:bookmark-start text:name="__RefHeading___zwrotka_5_27"/><text:bookmark-start text:name="zwrotka_5"/>Zwrotka 5<text:bookmark-end text:name="__RefHeading___zwrotka_5_27"/><text:bookmark-end text:name="zwrotka_5"/></text:h>
      <text:p text:style-name="Text_20_body">Jest rozkaz, znamy go wszyscy:<text:line-break/>
Rozpoznać, jak są silni.<text:line-break/>
Zatrzymywać, jak długo się da.<text:line-break/>
Nie dać się rozbić, potem odwrót na Kobiór.<text:line-break/>
Ale skąd mam wiedzieć, kiedy już dosyć?<text:line-break/>
I czy da się jedno i drugie: walczyć i przeżyć?<text:line-break/></text:p>
      <text:h text:style-name="Heading_20_4" text:outline-level="4"><text:bookmark-start text:name="__RefHeading___zwrotka_6_28"/><text:bookmark-start text:name="zwrotka_6"/>Zwrotka 6<text:bookmark-end text:name="__RefHeading___zwrotka_6_28"/><text:bookmark-end text:name="zwrotka_6"/></text:h>
      <text:p text:style-name="Text_20_body">Na skrzyniach napisano: sprzęt optyczny,<text:line-break/>
w środku karabiny, które przebijają pancerz.<text:line-break/>
Było to tak tajne, że nikt nie umie ich obsłużyć.<text:line-break/>
Czy zdołamy się utrzymać? Nie wiem.<text:line-break/></text:p>
      <text:h text:style-name="Heading_20_4" text:outline-level="4"><text:bookmark-start text:name="__RefHeading___zwrotka_7_29"/><text:bookmark-start text:name="zwrotka_7"/>Zwrotka 7<text:bookmark-end text:name="__RefHeading___zwrotka_7_29"/><text:bookmark-end text:name="zwrotka_7"/></text:h>
      <text:p text:style-name="Text_20_body">Ranek szarzeje. Widzę własne ręce.<text:line-break/>
Teraz widzę drogę, i nie jest pusta:<text:line-break/>
z Rybnika idą ludzie, z tobołkami,<text:line-break/>
z wózkami, z dziećmi na rękach.<text:line-break/>
A nad nimi myśliwiec,<text:line-break/>
który warkocze i strzela w ich szeregi.<text:line-break/></text:p>
      <text:h text:style-name="Heading_20_4" text:outline-level="4"><text:bookmark-start text:name="__RefHeading___zwrotka_8_30"/><text:bookmark-start text:name="zwrotka_8"/>Zwrotka 8<text:bookmark-end text:name="__RefHeading___zwrotka_8_30"/><text:bookmark-end text:name="zwrotka_8"/></text:h>
      <text:p text:style-name="Text_20_body">Niedługo pomoże nam Zachód, Brytyjczycy i Francuzi<text:line-break/>
obiecali wsparcie, i jeśli wszystko dobrze pójdzie,<text:line-break/>
usiądę na Boże Narodzenie przy stole z rodziną<text:line-break/>
i powiem: nie było tak źle.<text:line-break/></text:p>
      <text:h text:style-name="Heading_20_4" text:outline-level="4"><text:bookmark-start text:name="__RefHeading___zakonczenie_31"/><text:bookmark-start text:name="zakonczenie"/>Zakończenie<text:bookmark-end text:name="__RefHeading___zakonczenie_31"/><text:bookmark-end text:name="zakonczenie"/></text:h>
      <text:p text:style-name="Text_20_body">Coś zbliża się drogą.<text:line-break/>
Nie czołg. Za lekkie. Za szybkie.<text:line-break/>
Motocykle.<text:line-break/>
Jest pierwszy września.<text:line-break/>
I składam się do strzału.<text:line-break/></text:p>
      <text:p text:style-name="Horizontal_20_Line"/>
      <text:p text:style-name="Text_20_body"><text:a xlink:type="simple" xlink:href="http://stefanbudian.de/doku.php?id=ludwig:stimmen:wiktor" text:style-name="Internet_20_link" text:visited-style-name="Visited_20_Internet_20_Link">← Wiktors fiktive Biograf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wiktor:lyrics</dc:title>
  </office:meta>
</office:document-meta>
</file>