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udwig:stimmen:betende-frau:lyrics"/><text:bookmark-start text:name="__RefHeading___das_lied_der_betenden_frau_1"/><text:bookmark-start text:name="das_lied_der_betenden_frau"/>Das Lied der betenden Frau<text:bookmark-end text:name="__RefHeading___das_lied_der_betenden_frau_1"/><text:bookmark-end text:name="das_lied_der_betenden_frau"/></text:h>
      <text:p text:style-name="Text_20_body"><text:span text:style-name="Emphasis">entstanden im Gespräch zwischen Stefan und Doris Budian und ChatGPT (KI) mit Suno (KI), August 2026</text:span></text:p>
      <text:p text:style-name="Text_20_body"><text:line-break/></text:p>
      <text:p text:style-name="Text_20_body"><text:a xlink:type="simple" xlink:href="http://stefanbudian.de/doku.php?id=ludwig:stimmen:betende_frau" text:style-name="Internet_20_link" text:visited-style-name="Visited_20_Internet_20_Link">← Die betende Frau</text:a></text:p>
      <text:h text:style-name="Heading_20_3" text:outline-level="3"><text:bookmark-start text:name="__RefHeading___die_betende_frau_deutsch_2"/><text:bookmark-start text:name="die_betende_frau_deutsch"/>DIE BETENDE FRAU — deutsch<text:bookmark-end text:name="__RefHeading___die_betende_frau_deutsch_2"/><text:bookmark-end text:name="die_betende_frau_deutsch"/></text:h>
      <text:h text:style-name="Heading_20_4" text:outline-level="4"><text:bookmark-start text:name="__RefHeading___strophe_1_3"/><text:bookmark-start text:name="strophe_1"/>Strophe 1<text:bookmark-end text:name="__RefHeading___strophe_1_3"/><text:bookmark-end text:name="strophe_1"/></text:h>
      <text:p text:style-name="Text_20_body">Ich kenne dieses Kreuz schon lange<text:line-break/>
hier liegt mein Vater, liegt mein Kind<text:line-break/>
die Männer schießen links und rechts von mir<text:line-break/>
ich weiß nicht von woher<text:line-break/></text:p>
      <text:p text:style-name="Text_20_body">ich bin nicht mutig, bin nicht heilig<text:line-break/>
ich bin nur müde und ich knie<text:line-break/>
wer betet in dem Lärm der Waffen<text:line-break/>
vertraut nur noch auf Dich.<text:line-break/></text:p>
      <text:h text:style-name="Heading_20_4" text:outline-level="4"><text:bookmark-start text:name="__RefHeading___refrain_4"/><text:bookmark-start text:name="refrain"/>Refrain<text:bookmark-end text:name="__RefHeading___refrain_4"/><text:bookmark-end text:name="refrain"/></text:h>
      <text:p text:style-name="Text_20_body">Vater, sieh mich ich bin noch hier<text:line-break/>
zwischen den Fronten zwischen Angst und Tod<text:line-break/></text:p>
      <text:p text:style-name="Text_20_body">Vater, hör mich durch den Lärm mein Fleh‘n<text:line-break/>
bitte halte mich, lass mich doch nicht vergeh‘n<text:line-break/></text:p>
      <text:h text:style-name="Heading_20_4" text:outline-level="4"><text:bookmark-start text:name="__RefHeading___strophe_2_5"/><text:bookmark-start text:name="strophe_2"/>Strophe 2<text:bookmark-end text:name="__RefHeading___strophe_2_5"/><text:bookmark-end text:name="strophe_2"/></text:h>
      <text:p text:style-name="Text_20_body">Ein Soldat liegt dort ich spüre seinen Blick<text:line-break/>
was bin ich wohl für ihn?<text:line-break/>
ein Bild am Straßenrand eine betende Frau<text:line-break/>
in einem fremden Land<text:line-break/></text:p>
      <text:p text:style-name="Text_20_body">dann schießt er wieder weiter<text:line-break/>
ich bleibe knien<text:line-break/>
was er nicht weiß:<text:line-break/>
ich bete auch für ihn<text:line-break/></text:p>
      <text:h text:style-name="Heading_20_4" text:outline-level="4"><text:bookmark-start text:name="__RefHeading___gesprochen_6"/><text:bookmark-start text:name="gesprochen"/>Gesprochen<text:bookmark-end text:name="__RefHeading___gesprochen_6"/><text:bookmark-end text:name="gesprochen"/></text:h>
      <text:p text:style-name="Text_20_body">Ich heiße Maria. Oder Zofia. Oder Agnieszka.<text:line-break/>
Es gibt keinen Eintrag über mich außer einem einzigen Satz in dem Buch dieses Mannes,<text:line-break/>
der weiterfuhr als niemand sich mehr wehrte.<text:line-break/>
Er hat mich gesehen. Hätte er mich doch wirklich gesehen.<text:line-break/>
Hättest Du ihn mich doch wirklich sehen lassen.<text:line-break/></text:p>
      <text:h text:style-name="Heading_20_4" text:outline-level="4"><text:bookmark-start text:name="__RefHeading___refrain_7"/><text:bookmark-start text:name="refrain1"/>Refrain<text:bookmark-end text:name="__RefHeading___refrain_7"/><text:bookmark-end text:name="refrain1"/></text:h>
      <text:p text:style-name="Text_20_body">Vater, sieh mich ich bin noch hier<text:line-break/>
zwischen den Fronten zwischen Angst und Tod<text:line-break/></text:p>
      <text:p text:style-name="Text_20_body">Vater, hör mich durch den Lärm mein Fleh‘n<text:line-break/>
bitte halte mich, lass mich doch nicht vergeh‘n<text:line-break/></text:p>
      <text:h text:style-name="Heading_20_4" text:outline-level="4"><text:bookmark-start text:name="__RefHeading___letzte_strophe_8"/><text:bookmark-start text:name="letzte_strophe"/>Letzte Strophe<text:bookmark-end text:name="__RefHeading___letzte_strophe_8"/><text:bookmark-end text:name="letzte_strophe"/></text:h>
      <text:p text:style-name="Text_20_body">Die Schüsse werden leiser - irgendwann<text:line-break/>
der Staub legt sich - irgendwann<text:line-break/>
ich stehe auf und gehe nach Hause<text:line-break/>
oder dorthin - wo es war<text:line-break/></text:p>
      <text:p text:style-name="Text_20_body">denn ich bete nicht um zu siegen<text:line-break/>
ich bete um nicht zu vergessen<text:line-break/>
wer ich bin<text:line-break/></text:p>
      <text:p text:style-name="Horizontal_20_Line"/>
      <text:h text:style-name="Heading_20_3" text:outline-level="3"><text:bookmark-start text:name="__RefHeading___die_betende_frau_tschechisch_9"/><text:bookmark-start text:name="die_betende_frau_tschechisch"/>DIE BETENDE FRAU — tschechisch<text:bookmark-end text:name="__RefHeading___die_betende_frau_tschechisch_9"/><text:bookmark-end text:name="die_betende_frau_tschechisch"/></text:h>
      <text:p text:style-name="Text_20_body"><text:line-break/></text:p>
      <text:h text:style-name="Heading_20_4" text:outline-level="4"><text:bookmark-start text:name="__RefHeading___sloka_1_10"/><text:bookmark-start text:name="sloka_1"/>Sloka 1<text:bookmark-end text:name="__RefHeading___sloka_1_10"/><text:bookmark-end text:name="sloka_1"/></text:h>
      <text:p text:style-name="Text_20_body">Tenhle kříž už dlouho znám.<text:line-break/>
Tady leží můj otec, leží mé dítě.<text:line-break/>
Muži střílejí zleva i zprava,<text:line-break/>
nevím odkud.<text:line-break/></text:p>
      <text:p text:style-name="Text_20_body">Nejsem statečná, nejsem svatá,<text:line-break/>
jsem jen unavená a klečím.<text:line-break/>
Kdo se modlí v hluku zbraní,<text:line-break/>
už spoléhá jen na Tebe.<text:line-break/></text:p>
      <text:h text:style-name="Heading_20_4" text:outline-level="4"><text:bookmark-start text:name="__RefHeading___refren_11"/><text:bookmark-start text:name="refren"/>Refrén<text:bookmark-end text:name="__RefHeading___refren_11"/><text:bookmark-end text:name="refren"/></text:h>
      <text:p text:style-name="Text_20_body">Otče, podívej se na mě, ještě jsem tady,<text:line-break/>
mezi frontami, mezi strachem a smrtí.<text:line-break/></text:p>
      <text:p text:style-name="Text_20_body">Otče, slyš mě, slyš přes ten hluk mou prosbu.<text:line-break/>
Prosím, drž mě, nenech mě zahynout.<text:line-break/></text:p>
      <text:h text:style-name="Heading_20_4" text:outline-level="4"><text:bookmark-start text:name="__RefHeading___sloka_2_12"/><text:bookmark-start text:name="sloka_2"/>Sloka 2<text:bookmark-end text:name="__RefHeading___sloka_2_12"/><text:bookmark-end text:name="sloka_2"/></text:h>
      <text:p text:style-name="Text_20_body">Tam leží voják, cítím jeho pohled.<text:line-break/>
Čím jsem asi pro něj?<text:line-break/>
Obraz na kraji cesty, modlící se žena<text:line-break/>
v cizí zemi.<text:line-break/></text:p>
      <text:p text:style-name="Text_20_body">Pak znovu střílí dál.<text:line-break/>
Já zůstávám klečet.<text:line-break/>
Co neví:<text:line-break/>
modlím se i za něj.<text:line-break/></text:p>
      <text:h text:style-name="Heading_20_4" text:outline-level="4"><text:bookmark-start text:name="__RefHeading___mluvene_13"/><text:bookmark-start text:name="mluvene"/>Mluvené<text:bookmark-end text:name="__RefHeading___mluvene_13"/><text:bookmark-end text:name="mluvene"/></text:h>
      <text:p text:style-name="Text_20_body">Jmenuji se Maria. Nebo Zofia. Nebo Agnieszka.<text:line-break/>
Není o mně žádný záznam kromě jediné věty<text:line-break/>
v knize toho muže, který pokračoval dál,<text:line-break/>
když už se nikdo nebránil.<text:line-break/>
Viděl mě. Kéž by mě byl opravdu viděl.<text:line-break/>
Kéž bys mu byl dovolil, aby mě opravdu viděl.<text:line-break/></text:p>
      <text:h text:style-name="Heading_20_4" text:outline-level="4"><text:bookmark-start text:name="__RefHeading___refren_14"/><text:bookmark-start text:name="refren1"/>Refrén<text:bookmark-end text:name="__RefHeading___refren_14"/><text:bookmark-end text:name="refren1"/></text:h>
      <text:p text:style-name="Text_20_body">Otče, podívej se na mě, ještě jsem tady,<text:line-break/>
mezi frontami, mezi strachem a smrtí.<text:line-break/></text:p>
      <text:p text:style-name="Text_20_body">Otče, slyš mě, slyš přes ten hluk mou prosbu.<text:line-break/>
Prosím, drž mě, nenech mě zahynout.<text:line-break/></text:p>
      <text:h text:style-name="Heading_20_4" text:outline-level="4"><text:bookmark-start text:name="__RefHeading___posledni_sloka_15"/><text:bookmark-start text:name="posledni_sloka"/>Poslední sloka<text:bookmark-end text:name="__RefHeading___posledni_sloka_15"/><text:bookmark-end text:name="posledni_sloka"/></text:h>
      <text:p text:style-name="Text_20_body">Výstřely budou tišší — jednou.<text:line-break/>
Prach se usadí — jednou.<text:line-break/>
Vstanu a půjdu domů.<text:line-break/>
Nebo tam — kde domov býval.<text:line-break/></text:p>
      <text:p text:style-name="Text_20_body">Protože se nemodlím, abych zvítězila.<text:line-break/>
Modlím se, abych nezapomněla,<text:line-break/>
kdo jsem.<text:line-break/></text:p>
      <text:p text:style-name="Horizontal_20_Line"/>
      <text:h text:style-name="Heading_20_3" text:outline-level="3"><text:bookmark-start text:name="__RefHeading___die_betende_frau_polnisch_16"/><text:bookmark-start text:name="die_betende_frau_polnisch"/>DIE BETENDE FRAU — polnisch<text:bookmark-end text:name="__RefHeading___die_betende_frau_polnisch_16"/><text:bookmark-end text:name="die_betende_frau_polnisch"/></text:h>
      <text:p text:style-name="Text_20_body"><text:line-break/></text:p>
      <text:h text:style-name="Heading_20_4" text:outline-level="4"><text:bookmark-start text:name="__RefHeading___zwrotka_1_17"/><text:bookmark-start text:name="zwrotka_1"/>Zwrotka 1<text:bookmark-end text:name="__RefHeading___zwrotka_1_17"/><text:bookmark-end text:name="zwrotka_1"/></text:h>
      <text:p text:style-name="Text_20_body">Ten krzyż znam od dawna.<text:line-break/>
Tu leży mój ojciec, leży moje dziecko.<text:line-break/>
Mężczyźni strzelają z lewej i z prawej,<text:line-break/>
nie wiem skąd.<text:line-break/></text:p>
      <text:p text:style-name="Text_20_body">Nie jestem odważna, nie jestem święta,<text:line-break/>
jestem tylko zmęczona i klęczę.<text:line-break/>
Kto modli się w huku broni,<text:line-break/>
ufa już tylko Tobie.<text:line-break/></text:p>
      <text:h text:style-name="Heading_20_4" text:outline-level="4"><text:bookmark-start text:name="__RefHeading___refren_18"/><text:bookmark-start text:name="refren2"/>Refren<text:bookmark-end text:name="__RefHeading___refren_18"/><text:bookmark-end text:name="refren2"/></text:h>
      <text:p text:style-name="Text_20_body">Ojcze, spójrz na mnie, wciąż tu jestem,<text:line-break/>
między frontami, między strachem a śmiercią.<text:line-break/></text:p>
      <text:p text:style-name="Text_20_body">Ojcze, usłysz mnie, przez ten huk usłysz moje błaganie.<text:line-break/>
Proszę, trzymaj mnie, nie pozwól mi zginąć.<text:line-break/></text:p>
      <text:h text:style-name="Heading_20_4" text:outline-level="4"><text:bookmark-start text:name="__RefHeading___zwrotka_2_19"/><text:bookmark-start text:name="zwrotka_2"/>Zwrotka 2<text:bookmark-end text:name="__RefHeading___zwrotka_2_19"/><text:bookmark-end text:name="zwrotka_2"/></text:h>
      <text:p text:style-name="Text_20_body">Tam leży żołnierz, czuję jego wzrok.<text:line-break/>
Czym jestem dla niego?<text:line-break/>
Obraz przy drodze, modląca się kobieta<text:line-break/>
w obcym kraju.<text:line-break/></text:p>
      <text:p text:style-name="Text_20_body">Potem znów strzela.<text:line-break/>
Ja nadal klęczę.<text:line-break/>
Czego nie wie:<text:line-break/>
modlę się także za niego.<text:line-break/></text:p>
      <text:h text:style-name="Heading_20_4" text:outline-level="4"><text:bookmark-start text:name="__RefHeading___mowione_20"/><text:bookmark-start text:name="mowione"/>Mówione<text:bookmark-end text:name="__RefHeading___mowione_20"/><text:bookmark-end text:name="mowione"/></text:h>
      <text:p text:style-name="Text_20_body">Nazywam się Maria. Albo Zofia. Albo Agnieszka.<text:line-break/>
Nie ma o mnie żadnego zapisu poza jednym zdaniem<text:line-break/>
w książce tego człowieka, który pojechał dalej,<text:line-break/>
kiedy nikt już się nie bronił.<text:line-break/>
Widział mnie. Gdyby tylko naprawdę mnie zobaczył.<text:line-break/>
Gdybyś tylko pozwolił mu naprawdę mnie zobaczyć.<text:line-break/></text:p>
      <text:h text:style-name="Heading_20_4" text:outline-level="4"><text:bookmark-start text:name="__RefHeading___refren_21"/><text:bookmark-start text:name="refren3"/>Refren<text:bookmark-end text:name="__RefHeading___refren_21"/><text:bookmark-end text:name="refren3"/></text:h>
      <text:p text:style-name="Text_20_body">Ojcze, spójrz na mnie, wciąż tu jestem,<text:line-break/>
między frontami, między strachem a śmiercią.<text:line-break/></text:p>
      <text:p text:style-name="Text_20_body">Ojcze, usłysz mnie, przez ten huk usłysz moje błaganie.<text:line-break/>
Proszę, trzymaj mnie, nie pozwól mi zginąć.<text:line-break/></text:p>
      <text:h text:style-name="Heading_20_4" text:outline-level="4"><text:bookmark-start text:name="__RefHeading___ostatnia_zwrotka_22"/><text:bookmark-start text:name="ostatnia_zwrotka"/>Ostatnia zwrotka<text:bookmark-end text:name="__RefHeading___ostatnia_zwrotka_22"/><text:bookmark-end text:name="ostatnia_zwrotka"/></text:h>
      <text:p text:style-name="Text_20_body">Strzały cichną — kiedyś.<text:line-break/>
Kurz opada — kiedyś.<text:line-break/>
Wstaję i idę do domu.<text:line-break/>
Albo tam — gdzie kiedyś był dom.<text:line-break/></text:p>
      <text:p text:style-name="Text_20_body">Bo nie modlę się, żeby zwyciężyć.<text:line-break/>
Modlę się, żeby nie zapomnieć,<text:line-break/>
kim jestem.<text:line-break/></text:p>
      <text:p text:style-name="Horizontal_20_Line"/>
      <text:h text:style-name="Heading_20_3" text:outline-level="3"><text:bookmark-start text:name="__RefHeading___die_betende_frau_englisch_23"/><text:bookmark-start text:name="die_betende_frau_englisch"/>DIE BETENDE FRAU — englisch<text:bookmark-end text:name="__RefHeading___die_betende_frau_englisch_23"/><text:bookmark-end text:name="die_betende_frau_englisch"/></text:h>
      <text:p text:style-name="Text_20_body"><text:line-break/></text:p>
      <text:p text:style-name="Horizontal_20_Line"/>
      <text:p text:style-name="Text_20_body"><text:a xlink:type="simple" xlink:href="http://stefanbudian.de/doku.php?id=ludwig:stimmen:betende_frau" text:style-name="Internet_20_link" text:visited-style-name="Visited_20_Internet_20_Link">← Die betende Fra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stimmen:betende-frau:lyrics</dc:title>
  </office:meta>
</office:document-meta>
</file>