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09572552b7f9661337f43bb497b6bb7.jpg"/>
  <manifest:file-entry manifest:media-type="image/jpeg" manifest:full-path="Pictures/c597953a8d8fe9bab32a0222ee5b025f.jpg"/>
  <manifest:file-entry manifest:media-type="image/jpeg" manifest:full-path="Pictures/f09945ea381c0737fbc29759945d28c8.jpg"/>
  <manifest:file-entry manifest:media-type="image/jpeg" manifest:full-path="Pictures/ddf4b5be64606ea049627755a440dcfc.jpg"/>
  <manifest:file-entry manifest:media-type="image/jpeg" manifest:full-path="Pictures/875f8175b13b6056790b01aee5474f66.jpg"/>
  <manifest:file-entry manifest:media-type="image/jpeg" manifest:full-path="Pictures/18cedeef1c4059f158a497829f52c988.jpg"/>
  <manifest:file-entry manifest:media-type="image/jpeg" manifest:full-path="Pictures/719d2b11007d7b51ff6dc90c25b755e7.jpg"/>
  <manifest:file-entry manifest:media-type="image/jpeg" manifest:full-path="Pictures/869224e2a8243da4f2cc3ad826a2e803.jpg"/>
  <manifest:file-entry manifest:media-type="image/jpeg" manifest:full-path="Pictures/2fed39449e8ca323bfc7ac831c2e2276.jpg"/>
  <manifest:file-entry manifest:media-type="image/jpeg" manifest:full-path="Pictures/4f1d2b5f66e84ab277a5e51309aa38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astofthewest:reisen"/><text:bookmark-start text:name="__RefHeading___reisebetrachtungen_1"/><text:bookmark-start text:name="reisebetrachtungen"/>Reisebetrachtungen<text:bookmark-end text:name="__RefHeading___reisebetrachtungen_1"/><text:bookmark-end text:name="reisebetrachtungen"/></text:h>
      <text:p text:style-name="Text_20_body"><text:span text:style-name="Strong_20_Emphasis"><text:span text:style-name="Emphasis">Perspektivwechsel und Selbstveränderung</text:span></text:span></text:p>
      <text:p text:style-name="Text_20_body">Die Reisebetrachtungen entstanden auf meinen Reisen innerhalb und außerhalb Europas seit 2017. Ich wollte meine Vorstellungen und Klischees zu den europäischen Ländern überprüfen, doch nicht über Zeitungen, TV-Reportagen oder Internet, sondern vor Ort in direkten Begegnungen. Ich wollte mir „ein eigenes Bild“ machen.</text:p>
      <text:p text:style-name="Text_20_body">Doch Dinge, die man gerade erkannt hat, insbesondere neue Standpunkt und Perspektivwechsel, haben die Tendenz, ähnlich einem Traum, sofort wieder ins Vergessen zu verschwinden. Ich begann, meine eigenen Veränderungen, also sozusagen den Unterschied zwischen dem, wie ich hinfuhr und dem, wie ich wegfuhr, aufzuschreiben, noch während meiner Reisen. Denn es ist ein Unterschied, ob ich etwas aus dem Erinnern aufschreibe oder wenn ich mich selbst noch im Erlebnis befinde.</text:p>
      <text:p text:style-name="Text_20_body">Diese Betrachtungen gehen über bloße Reiseerlebnisse hinaus – sie sind Momentaufnahmen persönlicher und gesellschaftlicher Einsichten und dokumentieren den Wandel des eigenen Blicks und das Aufbrechen festgefahrener Vorstellungen. Sie laden ein, daran Teil zu haben und sich selbst für neue Perspektiven zu öffnen – als eine Reise zu sich selbst und zur gemeinsamen, verändernden Kraft der Kunst.</text:p>
      <text:h text:style-name="Heading_20_2" text:outline-level="2"><text:bookmark-start text:name="__RefHeading___buchveroeffentlichung_2"/><text:bookmark-start text:name="buchveroeffentlichung"/>Buchveröffentlichung<text:bookmark-end text:name="__RefHeading___buchveroeffentlichung_2"/><text:bookmark-end text:name="buchveroeffentlichung"/></text:h>
      <text:p text:style-name="Text_20_body">Inzwischen sind die Reisebetrachtungen auch als Buch im Krakauer Verlag Austeria erschienen:</text:p>
      <text:p text:style-name="Text_20_body"><text:span text:style-name="Strong_20_Emphasis">Stefan Budian</text:span><text:line-break/>
<text:span text:style-name="Strong_20_Emphasis">Im Osten des Westens - Na wschodzie zachodu<text:line-break/>
<text:span text:style-name="Emphasis">Reisebetrachtungen eines Malers - Zapiski z podróży malarzadas</text:span></text:span></text:p>
      <text:p text:style-name="Text_20_body">„“<text:line-break/>
Das Buch ist zweisprachig (Deutsch und Polnisch) und beinhaltet neben den Reisebetrachtungen einen Bildteil mit 14 farbigen <text:a xlink:type="simple" xlink:href="http://stefanbudian.de/doku.php?id=eastofthewest:usien" text:style-name="Internet_20_link" text:visited-style-name="Visited_20_Internet_20_Link">Usien-Zeichnungen</text:a>. Es kann für 20,- € zzgl. MwSt. und Versand über eine <text:a xlink:type="simple" xlink:href="http://stefanbudian.de/doku.php?id=eastofthewest:kontakt" text:style-name="Internet_20_link" text:visited-style-name="Visited_20_Internet_20_Link">Kontaktaufnahme mit Stefan Budian</text:a> erworben werden.</text:p>
      <text:p text:style-name="Text_20_body">Das Geleitwort schrieb Dr. Katarina Barley, Vizepräsidentin des Europäischen Parlaments. Der Druck wurde zum Teil durch den Verkauf von Zeichnungen finanziert. Die Unterstützer*innen sind im Buch namentlich genannt. So soll das Buch ein Geschenk der europäischen Zivilgesellschaft an Europa sein.
<text:line-break/>
<text:line-break/></text:p>
      <text:h text:style-name="Heading_20_4" text:outline-level="4"><text:bookmark-start text:name="__RefHeading___zum_weiterlesen_3"/><text:bookmark-start text:name="zum_weiterlesen"/>Zum Weiterlesen:<text:bookmark-end text:name="__RefHeading___zum_weiterlesen_3"/><text:bookmark-end text:name="zum_weiterlesen"/></text:h>
      <text:p text:style-name="Text_20_body"><text:a xlink:type="simple" xlink:href="http://stefanbudian.de/doku.php?id=dokumentation:vorwort-im-osten-des-westens" text:style-name="Internet_20_link" text:visited-style-name="Visited_20_Internet_20_Link">Stefan Budian: Vorwort im Buch "Im Osten des Westens"</text:a><text:line-break/>
<text:a xlink:type="simple" xlink:href="http://stefanbudian.de/doku.php?id=dokumentation:geleitwort-im-osten-des-westens" text:style-name="Internet_20_link" text:visited-style-name="Visited_20_Internet_20_Link">Dr. Katarina Barley: Geleitwort im Buch "Im Osten des Westens"</text:a><text:line-break/>
<text:line-break/></text:p>
      <text:p text:style-name="Horizontal_20_Line"/>
      <text:h text:style-name="Heading_20_2" text:outline-level="2"><text:bookmark-start text:name="__RefHeading___links_zu_einzelnen_reisebetrachtungen_4"/><text:bookmark-start text:name="links_zu_einzelnen_reisebetrachtungen"/>Links zu einzelnen Reisebetrachtungen<text:bookmark-end text:name="__RefHeading___links_zu_einzelnen_reisebetrachtungen_4"/><text:bookmark-end text:name="links_zu_einzelnen_reisebetrachtungen"/></text:h>
      <text:p text:style-name="Text_20_body"><text:a xlink:type="simple" xlink:href="http://stefanbudian.de/doku.php?id=text:tallinn_2025" text:style-name="Internet_20_link" text:visited-style-name="Visited_20_Internet_20_Link">2025 Tallinn, Estland</text:a> <text:line-break/>
<text:a xlink:type="simple" xlink:href="http://stefanbudian.de/doku.php?id=text:armenien_25" text:style-name="Internet_20_link" text:visited-style-name="Visited_20_Internet_20_Link">2025 Aivena und Stefan in Armenien</text:a> <text:line-break/>
<text:a xlink:type="simple" xlink:href="http://stefanbudian.de/doku.php?id=text:krakau2_23" text:style-name="Internet_20_link" text:visited-style-name="Visited_20_Internet_20_Link">2023 wieder in Krakau, Polen</text:a> <text:line-break/>
<text:a xlink:type="simple" xlink:href="http://stefanbudian.de/doku.php?id=text:tirana_23" text:style-name="Internet_20_link" text:visited-style-name="Visited_20_Internet_20_Link">2023 Tirana, Albanien</text:a> <text:line-break/>
<text:a xlink:type="simple" xlink:href="http://stefanbudian.de/doku.php?id=text:warum-oelmalerei_und_nicht_computerkunst_23" text:style-name="Internet_20_link" text:visited-style-name="Visited_20_Internet_20_Link">2023 Innenwelt | Warum Ölmalerei und nicht Computerkunst?</text:a> <text:line-break/>
<text:a xlink:type="simple" xlink:href="http://stefanbudian.de/doku.php?id=text:eriwan_23" text:style-name="Internet_20_link" text:visited-style-name="Visited_20_Internet_20_Link">2023 Jerewan, Armenien</text:a> <text:line-break/>
<text:a xlink:type="simple" xlink:href="http://stefanbudian.de/doku.php?id=text:bruessel_23" text:style-name="Internet_20_link" text:visited-style-name="Visited_20_Internet_20_Link">2023 EU in Brüssel, Belgien</text:a> <text:line-break/>
<text:a xlink:type="simple" xlink:href="http://stefanbudian.de/doku.php?id=text:krakau_23" text:style-name="Internet_20_link" text:visited-style-name="Visited_20_Internet_20_Link">2023 Krakau, Polen</text:a> <text:line-break/>
<text:a xlink:type="simple" xlink:href="http://stefanbudian.de/doku.php?id=text:mensch_oder_maschine_22" text:style-name="Internet_20_link" text:visited-style-name="Visited_20_Internet_20_Link">2022 Innenwelt | Mensch oder Maschine?</text:a> <text:line-break/>
<text:a xlink:type="simple" xlink:href="http://stefanbudian.de/doku.php?id=text:nordirland_22" text:style-name="Internet_20_link" text:visited-style-name="Visited_20_Internet_20_Link">2022 Nordirland</text:a> <text:line-break/>
<text:a xlink:type="simple" xlink:href="http://stefanbudian.de/doku.php?id=text:aserbaidschan-reise_22" text:style-name="Internet_20_link" text:visited-style-name="Visited_20_Internet_20_Link">2022 Aserbaidschan</text:a><text:line-break/>
<text:a xlink:type="simple" xlink:href="http://stefanbudian.de/doku.php?id=text:krakaureise22-1" text:style-name="Internet_20_link" text:visited-style-name="Visited_20_Internet_20_Link">2022 Krakau, Polen</text:a><text:line-break/></text:p>
      <text:p text:style-name="Text_20_body">——</text:p>
      <table:table table:style-name="Table">
        <table:table-column/>
        <table:table-column/>
        <table:table-row>
          <table:table-cell office:value-type="string" table:style-name="tablecell">
            <text:p text:style-name="tablealignleft"> <draw:a xlink:type="simple" xlink:href="https://spark.adobe.com/page/lr61Du7GHNO8j/"><draw:frame draw:style-name="medialeft" draw:name="Krakau/Polen 2021  Legend" text:anchor-type="paragraph" draw:z-index="0" svg:width="5.953125cm"><draw:text-box><text:p text:style-name="legendcenter"><draw:frame draw:style-name="medialeft" draw:name="Krakau/Polen 2021 " text:anchor-type="paragraph" draw:z-index="0" svg:width="5.953125cm" svg:height="5.953125cm"><draw:image xlink:href="Pictures/609572552b7f9661337f43bb497b6bb7.jpg" xlink:type="simple" xlink:show="embed" xlink:actuate="onLoad"/></draw:frame>Krakau/Polen 2021 </text:p></draw:text-box></draw:frame></draw:a>                     </text:p>
          </table:table-cell>
          <table:table-cell office:value-type="string" table:style-name="tablecell">
            <text:p text:style-name="tablealignleft"> <text:a xlink:type="simple" xlink:href="https://spark.adobe.com/page/lr61Du7GHNO8j/" text:style-name="Internet_20_link" text:visited-style-name="Visited_20_Internet_20_Link">2021 Krakau, Polen</text:a>                                                                                                                  </text:p>
          </table:table-cell>
        </table:table-row>
        <table:table-row>
          <table:table-cell office:value-type="string" table:style-name="tablecell">
            <text:p text:style-name="tablealignleft"> <draw:a xlink:type="simple" xlink:href="https://spark.adobe.com/page/WIFKIT3O5auMx/"><draw:frame draw:style-name="medialeft" draw:name="Nun strömt die Flut zurück 2020 Legend" text:anchor-type="paragraph" draw:z-index="0" svg:width="5.9795833333333cm"><draw:text-box><text:p text:style-name="legendcenter"><draw:frame draw:style-name="medialeft" draw:name="Nun strömt die Flut zurück 2020" text:anchor-type="paragraph" draw:z-index="1" svg:width="5.9795833333333cm" svg:height="5.9795833333333cm"><draw:image xlink:href="Pictures/c597953a8d8fe9bab32a0222ee5b025f.jpg" xlink:type="simple" xlink:show="embed" xlink:actuate="onLoad"/></draw:frame>Nun strömt die Flut zurück 2020</text:p></draw:text-box></draw:frame></draw:a>  </text:p>
          </table:table-cell>
          <table:table-cell office:value-type="string" table:style-name="tablecell">
            <text:p text:style-name="tablealignleft"> <text:a xlink:type="simple" xlink:href="https://spark.adobe.com/page/WIFKIT3O5auMx/" text:style-name="Internet_20_link" text:visited-style-name="Visited_20_Internet_20_Link">2020 Nun strömt die Flut zurück</text:a><text:line-break/>(English version: <text:a xlink:type="simple" xlink:href="https://spark.adobe.com/page/F5OjqUunm5yhz/" text:style-name="Internet_20_link" text:visited-style-name="Visited_20_Internet_20_Link"> Now the tide is flowing back</text:a>)  </text:p>
          </table:table-cell>
        </table:table-row>
        <table:table-row>
          <table:table-cell office:value-type="string" table:style-name="tablecell">
            <text:p text:style-name="tablealignleft"> <draw:a xlink:type="simple" xlink:href="https://spark.adobe.com/page/bZKRZqrbeZBe9/"><draw:frame draw:style-name="medialeft" draw:name="Leben im Virtuellen 2020 Legend" text:anchor-type="paragraph" draw:z-index="0" svg:width="5.9795833333333cm"><draw:text-box><text:p text:style-name="legendcenter"><draw:frame draw:style-name="medialeft" draw:name="Leben im Virtuellen 2020" text:anchor-type="paragraph" draw:z-index="2" svg:width="5.9795833333333cm" svg:height="5.9795833333333cm"><draw:image xlink:href="Pictures/f09945ea381c0737fbc29759945d28c8.jpg" xlink:type="simple" xlink:show="embed" xlink:actuate="onLoad"/></draw:frame>Leben im Virtuellen 2020</text:p></draw:text-box></draw:frame></draw:a>         </text:p>
          </table:table-cell>
          <table:table-cell office:value-type="string" table:style-name="tablecell">
            <text:p text:style-name="tablealignleft"> <text:a xlink:type="simple" xlink:href="https://spark.adobe.com/page/bZKRZqrbeZBe9/" text:style-name="Internet_20_link" text:visited-style-name="Visited_20_Internet_20_Link">2020 Leben im Virtuellen</text:a><text:line-break/>(English version: <text:a xlink:type="simple" xlink:href="https://spark.adobe.com/page/OT5S3gQ3VKeKw/" text:style-name="Internet_20_link" text:visited-style-name="Visited_20_Internet_20_Link"> Life in the virtual world</text:a>)            </text:p>
          </table:table-cell>
        </table:table-row>
        <table:table-row>
          <table:table-cell office:value-type="string" table:style-name="tablecell">
            <text:p text:style-name="tablealignleft"> <draw:a xlink:type="simple" xlink:href="https://spark.adobe.com/page/c4ZfQEZC6Qc3x/"><draw:frame draw:style-name="medialeft" draw:name="Eine Reise in die Quaratäne 2020 Legend" text:anchor-type="paragraph" draw:z-index="0" svg:width="5.9795833333333cm"><draw:text-box><text:p text:style-name="legendcenter"><draw:frame draw:style-name="medialeft" draw:name="Eine Reise in die Quaratäne 2020" text:anchor-type="paragraph" draw:z-index="3" svg:width="5.9795833333333cm" svg:height="5.9795833333333cm"><draw:image xlink:href="Pictures/ddf4b5be64606ea049627755a440dcfc.jpg" xlink:type="simple" xlink:show="embed" xlink:actuate="onLoad"/></draw:frame>Eine Reise in die Quaratäne 2020</text:p></draw:text-box></draw:frame></draw:a>  </text:p>
          </table:table-cell>
          <table:table-cell office:value-type="string" table:style-name="tablecell">
            <text:p text:style-name="tablealignleft"> <text:a xlink:type="simple" xlink:href="https://spark.adobe.com/page/c4ZfQEZC6Qc3x/" text:style-name="Internet_20_link" text:visited-style-name="Visited_20_Internet_20_Link">2020 Eine Reise in die Quaratäne</text:a><text:line-break/>(English version: <text:a xlink:type="simple" xlink:href="https://spark.adobe.com/page/rCo2qsRP86o67/" text:style-name="Internet_20_link" text:visited-style-name="Visited_20_Internet_20_Link">A trip to quarantine</text:a>)          </text:p>
          </table:table-cell>
        </table:table-row>
        <table:table-row>
          <table:table-cell office:value-type="string" table:style-name="tablecell">
            <text:p text:style-name="tablealignleft"> <draw:a xlink:type="simple" xlink:href="https://spark.adobe.com/page/P6EeYWT8BOwEo/"><draw:frame draw:style-name="medialeft" draw:name="Bratislawa 2019 Legend" text:anchor-type="paragraph" draw:z-index="0" svg:width="5.953125cm"><draw:text-box><text:p text:style-name="legendcenter"><draw:frame draw:style-name="medialeft" draw:name="Bratislawa 2019" text:anchor-type="paragraph" draw:z-index="4" svg:width="5.953125cm" svg:height="5.9795833333333cm"><draw:image xlink:href="Pictures/875f8175b13b6056790b01aee5474f66.jpg" xlink:type="simple" xlink:show="embed" xlink:actuate="onLoad"/></draw:frame>Bratislawa 2019</text:p></draw:text-box></draw:frame></draw:a>                    </text:p>
          </table:table-cell>
          <table:table-cell office:value-type="string" table:style-name="tablecell">
            <text:p text:style-name="tablealignleft"> <text:a xlink:type="simple" xlink:href="https://spark.adobe.com/page/P6EeYWT8BOwEo/" text:style-name="Internet_20_link" text:visited-style-name="Visited_20_Internet_20_Link">2019 Bratislava, Slowakei</text:a>                                                                                                           </text:p>
          </table:table-cell>
        </table:table-row>
        <table:table-row>
          <table:table-cell office:value-type="string" table:style-name="tablecell">
            <text:p text:style-name="tablealignleft"> <draw:a xlink:type="simple" xlink:href="https://spark.adobe.com/page/FohZ99ph0Ujkw/"><draw:frame draw:style-name="medialeft" draw:name="Vietnam 2018 Legend" text:anchor-type="paragraph" draw:z-index="0" svg:width="5.953125cm"><draw:text-box><text:p text:style-name="legendcenter"><draw:frame draw:style-name="medialeft" draw:name="Vietnam 2018" text:anchor-type="paragraph" draw:z-index="5" svg:width="5.953125cm" svg:height="5.9795833333333cm"><draw:image xlink:href="Pictures/18cedeef1c4059f158a497829f52c988.jpg" xlink:type="simple" xlink:show="embed" xlink:actuate="onLoad"/></draw:frame>Vietnam 2018</text:p></draw:text-box></draw:frame></draw:a>                          </text:p>
          </table:table-cell>
          <table:table-cell office:value-type="string" table:style-name="tablecell">
            <text:p text:style-name="tablealignleft"> <text:a xlink:type="simple" xlink:href="https://spark.adobe.com/page/FohZ99ph0Ujkw/" text:style-name="Internet_20_link" text:visited-style-name="Visited_20_Internet_20_Link">2018 Vietnam/Kambodscha</text:a>                                                                                                             </text:p>
          </table:table-cell>
        </table:table-row>
        <table:table-row>
          <table:table-cell office:value-type="string" table:style-name="tablecell">
            <text:p text:style-name="tablealignleft"> <draw:a xlink:type="simple" xlink:href="https://spark.adobe.com/page/aljysiRR08FLj/"><draw:frame draw:style-name="medialeft" draw:name="Prag 2018 Legend" text:anchor-type="paragraph" draw:z-index="0" svg:width="5.9795833333333cm"><draw:text-box><text:p text:style-name="legendcenter"><draw:frame draw:style-name="medialeft" draw:name="Prag 2018" text:anchor-type="paragraph" draw:z-index="6" svg:width="5.9795833333333cm" svg:height="5.9795833333333cm"><draw:image xlink:href="Pictures/719d2b11007d7b51ff6dc90c25b755e7.jpg" xlink:type="simple" xlink:show="embed" xlink:actuate="onLoad"/></draw:frame>Prag 2018</text:p></draw:text-box></draw:frame></draw:a>                                </text:p>
          </table:table-cell>
          <table:table-cell office:value-type="string" table:style-name="tablecell">
            <text:p text:style-name="tablealignleft"> <text:a xlink:type="simple" xlink:href="https://spark.adobe.com/page/aljysiRR08FLj/" text:style-name="Internet_20_link" text:visited-style-name="Visited_20_Internet_20_Link">2018 Prag, Tschechien</text:a>                                                                                                               </text:p>
          </table:table-cell>
        </table:table-row>
        <table:table-row>
          <table:table-cell office:value-type="string" table:style-name="tablecell">
            <text:p text:style-name="tablealignleft"> <draw:a xlink:type="simple" xlink:href="https://spark.adobe.com/page/H34KJCgGbU2aF/"><draw:frame draw:style-name="medialeft" draw:name="Marseille 2018 Legend" text:anchor-type="paragraph" draw:z-index="0" svg:width="5.9795833333333cm"><draw:text-box><text:p text:style-name="legendcenter"><draw:frame draw:style-name="medialeft" draw:name="Marseille 2018" text:anchor-type="paragraph" draw:z-index="7" svg:width="5.9795833333333cm" svg:height="5.9795833333333cm"><draw:image xlink:href="Pictures/869224e2a8243da4f2cc3ad826a2e803.jpg" xlink:type="simple" xlink:show="embed" xlink:actuate="onLoad"/></draw:frame>Marseille 2018</text:p></draw:text-box></draw:frame></draw:a>                      </text:p>
          </table:table-cell>
          <table:table-cell office:value-type="string" table:style-name="tablecell">
            <text:p text:style-name="tablealignleft"> <text:a xlink:type="simple" xlink:href="https://spark.adobe.com/page/H34KJCgGbU2aF/" text:style-name="Internet_20_link" text:visited-style-name="Visited_20_Internet_20_Link">2018 Marseille, Frankreich</text:a>                                                                                                          </text:p>
          </table:table-cell>
        </table:table-row>
        <table:table-row>
          <table:table-cell office:value-type="string" table:style-name="tablecell">
            <text:p text:style-name="tablealignleft"> <draw:a xlink:type="simple" xlink:href="https://spark.adobe.com/page/OfFXEMbK3HW6t/"><draw:frame draw:style-name="medialeft" draw:name="Indien 2017 Legend" text:anchor-type="paragraph" draw:z-index="0" svg:width="5.953125cm"><draw:text-box><text:p text:style-name="legendcenter"><draw:frame draw:style-name="medialeft" draw:name="Indien 2017" text:anchor-type="paragraph" draw:z-index="8" svg:width="5.953125cm" svg:height="5.953125cm"><draw:image xlink:href="Pictures/2fed39449e8ca323bfc7ac831c2e2276.jpg" xlink:type="simple" xlink:show="embed" xlink:actuate="onLoad"/></draw:frame>Indien 2017</text:p></draw:text-box></draw:frame></draw:a>                            </text:p>
          </table:table-cell>
          <table:table-cell office:value-type="string" table:style-name="tablecell">
            <text:p text:style-name="tablealignleft"> <text:a xlink:type="simple" xlink:href="https://spark.adobe.com/page/OfFXEMbK3HW6t/" text:style-name="Internet_20_link" text:visited-style-name="Visited_20_Internet_20_Link">2017 Indien</text:a>                                                                                                                         </text:p>
          </table:table-cell>
        </table:table-row>
        <table:table-row>
          <table:table-cell office:value-type="string" table:style-name="tablecell">
            <text:p text:style-name="tablealignleft"> <draw:a xlink:type="simple" xlink:href="https://spark.adobe.com/page/1hIcMzaYxkOpN/"><draw:frame draw:style-name="medialeft" draw:name="Budapest 2017 Legend" text:anchor-type="paragraph" draw:z-index="0" svg:width="5.9795833333333cm"><draw:text-box><text:p text:style-name="legendcenter"><draw:frame draw:style-name="medialeft" draw:name="Budapest 2017" text:anchor-type="paragraph" draw:z-index="9" svg:width="5.9795833333333cm" svg:height="5.953125cm"><draw:image xlink:href="Pictures/4f1d2b5f66e84ab277a5e51309aa3851.jpg" xlink:type="simple" xlink:show="embed" xlink:actuate="onLoad"/></draw:frame>Budapest 2017</text:p></draw:text-box></draw:frame></draw:a>                        </text:p>
          </table:table-cell>
          <table:table-cell office:value-type="string" table:style-name="tablecell">
            <text:p text:style-name="tablealignleft"> <text:a xlink:type="simple" xlink:href="https://spark.adobe.com/page/1hIcMzaYxkOpN/" text:style-name="Internet_20_link" text:visited-style-name="Visited_20_Internet_20_Link">2017 Budapest, Ungarn</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reisen</dc:title>
  </office:meta>
</office:document-meta>
</file>